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ettings.xml" manifest:media-type="text/xml"/>
  <manifest:file-entry manifest:full-path="meta.xml" manifest:media-type="text/xml"/>
  <manifest:file-entry manifest:full-path="Pictures/10000201000000AF0000005B59526D79.png" manifest:media-type="image/png"/>
  <manifest:file-entry manifest:full-path="styles.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DejaVu Sans1" svg:font-family="'DejaVu Sans'" style:font-family-generic="swiss"/>
    <style:font-face style:name="Helvetica1" svg:font-family="Helvetica" style:font-family-generic="swiss"/>
    <style:font-face style:name="Arial" svg:font-family="Arial" style:font-family-generic="roman" style:font-pitch="variable"/>
    <style:font-face style:name="Arial Narrow" svg:font-family="'Arial Narrow'" style:font-family-generic="roman" style:font-pitch="variable"/>
    <style:font-face style:name="Calibri" svg:font-family="Calibri" style:font-family-generic="roman" style:font-pitch="variable"/>
    <style:font-face style:name="Helvetica" svg:font-family="Helvetica"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Calibri1" svg:font-family="Calibri" style:font-family-generic="system" style:font-pitch="variable"/>
    <style:font-face style:name="DejaVu Sans" svg:font-family="'DejaVu Sans'" style:font-family-generic="system" style:font-pitch="variable"/>
    <style:font-face style:name="Droid Sans Fallback" svg:font-family="'Droid Sans Fallback'" style:font-family-generic="system" style:font-pitch="variable"/>
    <style:font-face style:name="Helvetica2" svg:font-family="Helvetica" style:font-family-generic="system" style:font-pitch="variable"/>
  </office:font-face-decls>
  <office:automatic-styles>
    <style:style style:name="P1" style:family="paragraph" style:parent-style-name="Frame_20_contents">
      <style:paragraph-properties fo:margin-left="0.035cm" fo:margin-right="0cm" fo:margin-top="0.03cm" fo:margin-bottom="0cm" loext:contextual-spacing="false" fo:line-height="95%" fo:text-align="start" style:justify-single-word="false" fo:text-indent="0cm" style:auto-text-indent="false"/>
      <style:text-properties style:text-rotation-angle="90" style:text-rotation-scale="line-height"/>
    </style:style>
    <style:style style:name="P2" style:family="paragraph" style:parent-style-name="Text_20_body">
      <style:text-properties fo:font-weight="bold" style:font-weight-asian="bold"/>
    </style:style>
    <style:style style:name="P3" style:family="paragraph" style:parent-style-name="Text_20_body">
      <style:text-properties fo:font-size="6.5pt" style:font-size-asian="6.5pt"/>
    </style:style>
    <style:style style:name="P4" style:family="paragraph" style:parent-style-name="Text_20_body">
      <style:paragraph-properties fo:line-height="5%"/>
      <style:text-properties fo:font-size="10pt" style:font-size-asian="10pt"/>
    </style:style>
    <style:style style:name="P5" style:family="paragraph" style:parent-style-name="Text_20_body">
      <style:text-properties style:font-name="Arial Narrow" fo:font-weight="bold" style:font-weight-asian="bold"/>
    </style:style>
    <style:style style:name="P6" style:family="paragraph" style:parent-style-name="Text_20_body" style:master-page-name="Standard">
      <style:paragraph-properties fo:margin-top="1.191cm" fo:margin-bottom="0cm" loext:contextual-spacing="false" style:page-number="auto"/>
      <style:text-properties style:font-name="Times New Roman" fo:font-size="30pt" style:font-size-asian="30pt"/>
    </style:style>
    <style:style style:name="P7" style:family="paragraph" style:parent-style-name="Text_20_body">
      <style:paragraph-properties fo:margin-top="0.201cm" fo:margin-bottom="0cm" loext:contextual-spacing="false"/>
      <style:text-properties fo:font-size="30pt" fo:font-weight="bold" style:font-size-asian="30pt" style:font-weight-asian="bold"/>
    </style:style>
    <style:style style:name="P8" style:family="paragraph" style:parent-style-name="Text_20_body">
      <style:paragraph-properties fo:margin-top="0.067cm" fo:margin-bottom="0cm" loext:contextual-spacing="false"/>
      <style:text-properties fo:font-weight="bold" style:font-weight-asian="bold"/>
    </style:style>
    <style:style style:name="P9" style:family="paragraph" style:parent-style-name="Text_20_body">
      <style:paragraph-properties fo:margin-left="4.33cm" fo:margin-right="3.214cm" fo:margin-top="0.005cm" fo:margin-bottom="0cm" loext:contextual-spacing="false" fo:line-height="147%" fo:text-align="justify" style:justify-single-word="false" fo:text-indent="0cm" style:auto-text-indent="false"/>
    </style:style>
    <style:style style:name="P10" style:family="paragraph" style:parent-style-name="Text_20_body">
      <style:paragraph-properties fo:margin-left="4.33cm" fo:margin-right="3.214cm" fo:line-height="147%" fo:text-align="justify" style:justify-single-word="false" fo:text-indent="0cm" style:auto-text-indent="false"/>
    </style:style>
    <style:style style:name="P11" style:family="paragraph" style:parent-style-name="Text_20_body">
      <style:paragraph-properties fo:margin-top="0.159cm" fo:margin-bottom="0cm" loext:contextual-spacing="false"/>
      <style:text-properties fo:font-weight="bold" style:font-weight-asian="bold"/>
    </style:style>
    <style:style style:name="P12" style:family="paragraph" style:parent-style-name="Text_20_body">
      <style:paragraph-properties fo:margin-top="0.159cm" fo:margin-bottom="0cm" loext:contextual-spacing="false"/>
      <style:text-properties fo:font-style="italic" style:font-style-asian="italic"/>
    </style:style>
    <style:style style:name="P13" style:family="paragraph" style:parent-style-name="Text_20_body">
      <style:paragraph-properties fo:margin-left="4.33cm" fo:margin-right="3.217cm" fo:margin-top="0.005cm" fo:margin-bottom="0cm" loext:contextual-spacing="false" fo:line-height="147%" fo:text-align="justify" style:justify-single-word="false" fo:text-indent="0cm" style:auto-text-indent="false"/>
    </style:style>
    <style:style style:name="P14" style:family="paragraph" style:parent-style-name="Text_20_body">
      <style:paragraph-properties fo:margin-left="4.33cm" fo:margin-right="3.217cm" fo:line-height="147%" fo:text-align="justify" style:justify-single-word="false" fo:text-indent="0cm" style:auto-text-indent="false"/>
    </style:style>
    <style:style style:name="P15" style:family="paragraph" style:parent-style-name="Text_20_body">
      <style:paragraph-properties fo:margin-top="0.037cm" fo:margin-bottom="0cm" loext:contextual-spacing="false"/>
      <style:text-properties fo:font-size="6.5pt" style:font-size-asian="6.5pt"/>
    </style:style>
    <style:style style:name="P16" style:family="paragraph" style:parent-style-name="Text_20_body">
      <style:paragraph-properties fo:margin-left="0.734cm" fo:margin-right="0cm" fo:line-height="106%" fo:text-indent="-0.7cm" style:auto-text-indent="false"/>
    </style:style>
    <style:style style:name="P17" style:family="paragraph" style:parent-style-name="Text_20_body">
      <style:paragraph-properties fo:margin-top="0.242cm" fo:margin-bottom="0cm" loext:contextual-spacing="false"/>
      <style:text-properties style:font-name="Arial Narrow" fo:font-weight="bold" style:font-weight-asian="bold"/>
    </style:style>
    <style:style style:name="P18" style:family="paragraph" style:parent-style-name="Text_20_body">
      <style:paragraph-properties fo:margin-left="4.33cm" fo:margin-right="3.212cm" fo:margin-top="0.002cm" fo:margin-bottom="0cm" loext:contextual-spacing="false" fo:line-height="147%" fo:text-align="justify" style:justify-single-word="false" fo:text-indent="0cm" style:auto-text-indent="false"/>
    </style:style>
    <style:style style:name="P19" style:family="paragraph" style:parent-style-name="Text_20_body">
      <style:paragraph-properties fo:margin-left="4.33cm" fo:margin-right="3.212cm" fo:margin-top="0.353cm" fo:margin-bottom="0cm" loext:contextual-spacing="false" fo:line-height="147%" fo:text-align="justify" style:justify-single-word="false" fo:text-indent="0cm" style:auto-text-indent="false"/>
    </style:style>
    <style:style style:name="P20" style:family="paragraph" style:parent-style-name="Text_20_body">
      <style:paragraph-properties fo:margin-top="0.161cm" fo:margin-bottom="0cm" loext:contextual-spacing="false"/>
      <style:text-properties fo:font-weight="bold" style:font-weight-asian="bold"/>
    </style:style>
    <style:style style:name="P21" style:family="paragraph" style:parent-style-name="Text_20_body">
      <style:paragraph-properties fo:margin-left="4.33cm" fo:margin-right="3.216cm" fo:margin-top="0.356cm" fo:margin-bottom="0cm" loext:contextual-spacing="false" fo:line-height="147%" fo:text-align="justify" style:justify-single-word="false" fo:text-indent="0cm" style:auto-text-indent="false"/>
    </style:style>
    <style:style style:name="P22" style:family="paragraph" style:parent-style-name="Text_20_body">
      <style:paragraph-properties fo:margin-left="4.33cm" fo:margin-right="0cm" fo:margin-top="0.353cm" fo:margin-bottom="0cm" loext:contextual-spacing="false" fo:text-align="justify" style:justify-single-word="false" fo:text-indent="0cm" style:auto-text-indent="false"/>
    </style:style>
    <style:style style:name="P23" style:family="paragraph" style:parent-style-name="Text_20_body">
      <style:paragraph-properties fo:margin-left="4.33cm" fo:margin-right="0cm" fo:text-align="justify" style:justify-single-word="false" fo:text-indent="0cm" style:auto-text-indent="false"/>
    </style:style>
    <style:style style:name="P24" style:family="paragraph" style:parent-style-name="Text_20_body">
      <style:paragraph-properties fo:margin-top="0.153cm" fo:margin-bottom="0cm" loext:contextual-spacing="false"/>
    </style:style>
    <style:style style:name="P25" style:family="paragraph" style:parent-style-name="Text_20_body">
      <style:paragraph-properties fo:margin-top="0.363cm" fo:margin-bottom="0cm" loext:contextual-spacing="false"/>
    </style:style>
    <style:style style:name="P26" style:family="paragraph" style:parent-style-name="Text_20_body">
      <style:paragraph-properties fo:margin-top="0.18cm" fo:margin-bottom="0cm" loext:contextual-spacing="false"/>
      <style:text-properties fo:font-size="6.5pt" style:font-size-asian="6.5pt"/>
    </style:style>
    <style:style style:name="P27" style:family="paragraph" style:parent-style-name="Text_20_body" style:master-page-name="Converted1">
      <style:paragraph-properties style:page-number="auto"/>
      <style:text-properties style:font-name="Arial Narrow" fo:font-weight="bold" style:font-weight-asian="bold"/>
    </style:style>
    <style:style style:name="P28" style:family="paragraph" style:parent-style-name="Text_20_body">
      <style:paragraph-properties fo:margin-top="0.238cm" fo:margin-bottom="0cm" loext:contextual-spacing="false"/>
      <style:text-properties style:font-name="Arial Narrow" fo:font-weight="bold" style:font-weight-asian="bold"/>
    </style:style>
    <style:style style:name="P29" style:family="paragraph" style:parent-style-name="Text_20_body">
      <style:paragraph-properties fo:margin-left="1.104cm" fo:margin-right="0cm" fo:margin-top="0.413cm" fo:margin-bottom="0cm" loext:contextual-spacing="false" fo:text-align="center" style:justify-single-word="false" fo:text-indent="0cm" style:auto-text-indent="false"/>
    </style:style>
    <style:style style:name="P30" style:family="paragraph" style:parent-style-name="Text_20_body">
      <style:paragraph-properties fo:margin-left="7.535cm" fo:margin-right="6.424cm" fo:margin-top="0.376cm" fo:margin-bottom="0cm" loext:contextual-spacing="false" fo:line-height="97%" fo:text-align="center" style:justify-single-word="false" fo:text-indent="0cm" style:auto-text-indent="false"/>
    </style:style>
    <style:style style:name="P31" style:family="paragraph" style:parent-style-name="Text_20_body">
      <style:paragraph-properties fo:margin-top="0.123cm" fo:margin-bottom="0cm" loext:contextual-spacing="false"/>
      <style:text-properties fo:font-size="6.5pt" style:font-size-asian="6.5pt"/>
    </style:style>
    <style:style style:name="P32" style:family="paragraph" style:parent-style-name="Text_20_body" style:master-page-name="Converted2">
      <style:paragraph-properties style:page-number="auto"/>
      <style:text-properties style:font-name="Arial Narrow" fo:font-weight="bold" style:font-weight-asian="bold"/>
    </style:style>
    <style:style style:name="P33" style:family="paragraph" style:parent-style-name="List_20_Paragraph" style:list-style-name="WWNum1">
      <style:paragraph-properties fo:margin-left="4.33cm" fo:margin-right="3.214cm" fo:margin-top="0cm" fo:margin-bottom="0cm" loext:contextual-spacing="false" fo:line-height="147%" fo:text-align="justify" style:justify-single-word="false" fo:text-indent="-0.224cm" style:auto-text-indent="false">
        <style:tab-stops>
          <style:tab-stop style:position="4.551cm"/>
        </style:tab-stops>
      </style:paragraph-properties>
    </style:style>
    <style:style style:name="P34" style:family="paragraph" style:parent-style-name="List_20_Paragraph" style:list-style-name="WWNum1">
      <style:paragraph-properties fo:margin-left="4.33cm" fo:margin-right="3.214cm" fo:margin-top="0.002cm" fo:margin-bottom="0cm" loext:contextual-spacing="false" fo:line-height="147%" fo:text-align="justify" style:justify-single-word="false" fo:text-indent="-0.224cm" style:auto-text-indent="false">
        <style:tab-stops>
          <style:tab-stop style:position="4.528cm"/>
        </style:tab-stops>
      </style:paragraph-properties>
    </style:style>
    <style:style style:name="P35" style:family="paragraph" style:parent-style-name="List_20_Paragraph" style:list-style-name="WWNum1">
      <style:paragraph-properties fo:margin-left="4.33cm" fo:margin-right="3.212cm" fo:margin-top="0.353cm" fo:margin-bottom="0cm" loext:contextual-spacing="false" fo:line-height="147%" fo:text-align="justify" style:justify-single-word="false" fo:text-indent="-0.224cm" style:auto-text-indent="false">
        <style:tab-stops>
          <style:tab-stop style:position="4.535cm"/>
        </style:tab-stops>
      </style:paragraph-properties>
    </style:style>
    <style:style style:name="P36" style:family="paragraph" style:parent-style-name="Standard">
      <style:paragraph-properties fo:margin-left="4.33cm" fo:margin-right="3.216cm" fo:margin-top="0cm" fo:margin-bottom="0cm" loext:contextual-spacing="false" fo:line-height="147%" fo:text-align="justify" style:justify-single-word="false" fo:text-indent="0cm" style:auto-text-indent="false"/>
    </style:style>
    <style:style style:name="P37" style:family="paragraph" style:parent-style-name="Standard">
      <style:paragraph-properties fo:margin-left="4.33cm" fo:margin-right="3.214cm" fo:margin-top="0.002cm" fo:margin-bottom="0cm" loext:contextual-spacing="false" fo:line-height="146%" fo:text-align="justify" style:justify-single-word="false" fo:text-indent="0cm" style:auto-text-indent="false"/>
    </style:style>
    <style:style style:name="P38" style:family="paragraph" style:parent-style-name="Standard">
      <style:paragraph-properties fo:margin-left="1.109cm" fo:margin-right="0cm" fo:margin-top="0cm" fo:margin-bottom="0cm" loext:contextual-spacing="false" fo:text-align="center" style:justify-single-word="false" fo:text-indent="0cm" style:auto-text-indent="false"/>
    </style:style>
    <style:style style:name="P39" style:family="paragraph" style:parent-style-name="Standard">
      <style:paragraph-properties fo:margin-left="1.109cm" fo:margin-right="0cm" fo:margin-top="0.002cm" fo:margin-bottom="0cm" loext:contextual-spacing="false" fo:text-align="center" style:justify-single-word="false" fo:text-indent="0cm" style:auto-text-indent="false"/>
    </style:style>
    <style:style style:name="P40" style:family="paragraph" style:parent-style-name="Standard">
      <style:paragraph-properties fo:margin-left="0.034cm" fo:margin-right="0cm" fo:margin-top="0cm" fo:margin-bottom="0cm" loext:contextual-spacing="false" fo:text-align="center" style:justify-single-word="false" fo:text-indent="0cm" style:auto-text-indent="false">
        <style:tab-stops>
          <style:tab-stop style:position="8.132cm"/>
        </style:tab-stops>
      </style:paragraph-properties>
    </style:style>
    <style:style style:name="P41" style:family="paragraph" style:parent-style-name="Standard">
      <style:paragraph-properties fo:margin-left="0.034cm" fo:margin-right="0cm" fo:margin-top="0.182cm" fo:margin-bottom="0cm" loext:contextual-spacing="false" fo:text-align="center" style:justify-single-word="false" fo:text-indent="0cm" style:auto-text-indent="false">
        <style:tab-stops>
          <style:tab-stop style:position="8.132cm"/>
        </style:tab-stops>
      </style:paragraph-properties>
    </style:style>
    <style:style style:name="P42" style:family="paragraph" style:parent-style-name="Standard">
      <style:paragraph-properties fo:margin-left="0.208cm" fo:margin-right="0cm" fo:margin-top="0.185cm" fo:margin-bottom="0cm" loext:contextual-spacing="false" fo:text-align="center" style:justify-single-word="false" fo:text-indent="0cm" style:auto-text-indent="false">
        <style:tab-stops>
          <style:tab-stop style:position="8.306cm"/>
        </style:tab-stops>
      </style:paragraph-properties>
    </style:style>
    <style:style style:name="P43" style:family="paragraph" style:parent-style-name="Standard">
      <style:paragraph-properties fo:margin-left="0.208cm" fo:margin-right="0cm" fo:margin-top="0.182cm" fo:margin-bottom="0cm" loext:contextual-spacing="false" fo:text-align="center" style:justify-single-word="false" fo:text-indent="0cm" style:auto-text-indent="false">
        <style:tab-stops>
          <style:tab-stop style:position="8.306cm"/>
        </style:tab-stops>
      </style:paragraph-properties>
    </style:style>
    <style:style style:name="P44" style:family="paragraph" style:parent-style-name="Standard">
      <style:paragraph-properties fo:margin-left="1.101cm" fo:margin-right="0cm" fo:margin-top="0.347cm" fo:margin-bottom="0cm" loext:contextual-spacing="false" fo:text-align="center" style:justify-single-word="false" fo:text-indent="0cm" style:auto-text-indent="false"/>
    </style:style>
    <style:style style:name="P45" style:family="paragraph" style:parent-style-name="Table_20_Paragraph">
      <style:paragraph-properties fo:line-height="0.208cm"/>
    </style:style>
    <style:style style:name="P46" style:family="paragraph" style:parent-style-name="Table_20_Paragraph">
      <style:paragraph-properties fo:margin-left="0.095cm" fo:margin-right="0cm" fo:margin-top="0.085cm" fo:margin-bottom="0cm" loext:contextual-spacing="false" fo:text-indent="0cm" style:auto-text-indent="false"/>
    </style:style>
    <style:style style:name="P47" style:family="paragraph" style:parent-style-name="Table_20_Paragraph">
      <style:paragraph-properties fo:margin-left="0.095cm" fo:margin-right="0cm" fo:text-indent="0cm" style:auto-text-indent="false"/>
    </style:style>
    <style:style style:name="P48" style:family="paragraph" style:parent-style-name="Table_20_Paragraph">
      <style:paragraph-properties fo:margin-left="0.196cm" fo:margin-right="0.87cm" fo:margin-top="0.131cm" fo:margin-bottom="0cm" loext:contextual-spacing="false" fo:text-indent="0cm" style:auto-text-indent="false"/>
    </style:style>
    <style:style style:name="P49" style:family="paragraph" style:parent-style-name="Table_20_Paragraph">
      <style:paragraph-properties fo:margin-top="0.081cm" fo:margin-bottom="0cm" loext:contextual-spacing="false"/>
    </style:style>
    <style:style style:name="P50" style:family="paragraph" style:parent-style-name="Table_20_Paragraph">
      <style:paragraph-properties fo:margin-left="0cm" fo:margin-right="0cm" fo:margin-top="0.042cm" fo:margin-bottom="0cm" loext:contextual-spacing="false" fo:text-indent="0cm" style:auto-text-indent="false"/>
      <style:text-properties style:font-name="Times New Roman" fo:font-size="4pt" style:font-size-asian="4pt"/>
    </style:style>
    <style:style style:name="P51" style:family="paragraph" style:parent-style-name="Table_20_Paragraph">
      <style:paragraph-properties fo:margin-left="0cm" fo:margin-right="0cm" fo:margin-top="0.042cm" fo:margin-bottom="0cm" loext:contextual-spacing="false" fo:text-indent="0cm" style:auto-text-indent="false"/>
      <style:text-properties style:font-name="Arial Narrow" fo:font-size="4pt" fo:font-weight="bold" style:font-size-asian="4pt" style:font-weight-asian="bold"/>
    </style:style>
    <style:style style:name="P52" style:family="paragraph" style:parent-style-name="Table_20_Paragraph">
      <style:paragraph-properties fo:margin-left="0.095cm" fo:margin-right="0.111cm" fo:margin-top="0.034cm" fo:margin-bottom="0cm" loext:contextual-spacing="false" fo:text-indent="0cm" style:auto-text-indent="false"/>
    </style:style>
    <style:style style:name="P53" style:family="paragraph" style:parent-style-name="Table_20_Paragraph">
      <style:paragraph-properties fo:margin-top="0.104cm" fo:margin-bottom="0cm" loext:contextual-spacing="false"/>
    </style:style>
    <style:style style:name="P54" style:family="paragraph" style:parent-style-name="Table_20_Paragraph">
      <style:paragraph-properties fo:margin-top="0.03cm" fo:margin-bottom="0cm" loext:contextual-spacing="false" fo:line-height="0.208cm"/>
    </style:style>
    <style:style style:name="P55" style:family="paragraph" style:parent-style-name="Table_20_Paragraph">
      <style:paragraph-properties fo:margin-left="0cm" fo:margin-right="0.074cm" fo:margin-top="0.035cm" fo:margin-bottom="0cm" loext:contextual-spacing="false" fo:line-height="0.25cm" fo:text-align="center" style:justify-single-word="false" fo:text-indent="0cm" style:auto-text-indent="false"/>
    </style:style>
    <style:style style:name="P56" style:family="paragraph" style:parent-style-name="Table_20_Paragraph">
      <style:paragraph-properties fo:margin-left="0cm" fo:margin-right="0.074cm" fo:line-height="0.25cm" fo:text-align="center" style:justify-single-word="false" fo:text-indent="0cm" style:auto-text-indent="false"/>
    </style:style>
    <style:style style:name="P57" style:family="paragraph" style:parent-style-name="Heading_20_1">
      <style:paragraph-properties fo:margin-left="4.33cm" fo:margin-right="4.637cm" fo:line-height="240%" fo:text-align="start" style:justify-single-word="false" fo:text-indent="0cm" style:auto-text-indent="false"/>
    </style:style>
    <style:style style:name="P58" style:family="paragraph" style:parent-style-name="Heading_20_1">
      <style:paragraph-properties fo:margin-top="0.293cm" fo:margin-bottom="0cm" loext:contextual-spacing="false"/>
    </style:style>
    <style:style style:name="P59" style:family="paragraph" style:parent-style-name="Heading_20_1">
      <style:paragraph-properties fo:margin-left="4.33cm" fo:margin-right="3.216cm" fo:margin-top="0.367cm" fo:margin-bottom="0cm" loext:contextual-spacing="false" fo:line-height="240%" fo:text-indent="0cm" style:auto-text-indent="false"/>
    </style:style>
    <style:style style:name="P60" style:family="paragraph" style:parent-style-name="Heading_20_1">
      <style:paragraph-properties fo:margin-top="0.349cm" fo:margin-bottom="0cm" loext:contextual-spacing="false"/>
    </style:style>
    <style:style style:name="P61" style:family="paragraph" style:parent-style-name="Heading_20_1">
      <style:paragraph-properties fo:margin-top="0.002cm" fo:margin-bottom="0cm" loext:contextual-spacing="false"/>
    </style:style>
    <style:style style:name="P62" style:family="paragraph" style:parent-style-name="Heading_20_1">
      <style:paragraph-properties fo:margin-top="0.346cm" fo:margin-bottom="0cm" loext:contextual-spacing="false"/>
    </style:style>
    <style:style style:name="P63" style:family="paragraph">
      <style:paragraph-properties fo:text-align="start"/>
      <style:text-properties fo:font-size="18pt"/>
    </style:style>
    <style:style style:name="P64" style:family="paragraph">
      <style:paragraph-properties fo:text-align="start"/>
    </style:style>
    <style:style style:name="T1" style:family="text">
      <style:text-properties fo:font-size="5pt" style:font-size-asian="5pt"/>
    </style:style>
    <style:style style:name="T2" style:family="text">
      <style:text-properties fo:font-size="5pt" fo:letter-spacing="-0.004cm" style:font-size-asian="5pt"/>
    </style:style>
    <style:style style:name="T3" style:family="text">
      <style:text-properties fo:font-size="5pt" fo:letter-spacing="0.071cm" style:font-size-asian="5pt"/>
    </style:style>
    <style:style style:name="T4" style:family="text">
      <style:text-properties fo:font-size="5pt" fo:letter-spacing="-0.018cm" style:font-size-asian="5pt"/>
    </style:style>
    <style:style style:name="T5" style:family="text">
      <style:text-properties fo:letter-spacing="-0.004cm"/>
    </style:style>
    <style:style style:name="T6" style:family="text">
      <style:text-properties fo:font-size="9pt" style:font-size-asian="9pt"/>
    </style:style>
    <style:style style:name="T7" style:family="text">
      <style:text-properties fo:font-size="9pt" fo:font-weight="bold" style:font-size-asian="9pt" style:font-weight-asian="bold"/>
    </style:style>
    <style:style style:name="T8" style:family="text">
      <style:text-properties fo:font-size="9pt" fo:letter-spacing="-0.005cm" fo:font-weight="bold" style:font-size-asian="9pt" style:font-weight-asian="bold"/>
    </style:style>
    <style:style style:name="T9" style:family="text">
      <style:text-properties fo:font-size="9pt" fo:letter-spacing="-0.005cm" style:text-underline-style="solid" style:text-underline-width="bold" style:text-underline-color="font-color" fo:font-weight="bold" style:font-size-asian="9pt" style:font-weight-asian="bold"/>
    </style:style>
    <style:style style:name="T10" style:family="text">
      <style:text-properties fo:font-size="9pt" fo:letter-spacing="-0.005cm" style:font-size-asian="9pt"/>
    </style:style>
    <style:style style:name="T11" style:family="text">
      <style:text-properties fo:font-size="9pt" style:text-underline-style="solid" style:text-underline-width="bold" style:text-underline-color="font-color" fo:font-weight="bold" style:font-size-asian="9pt" style:font-weight-asian="bold"/>
    </style:style>
    <style:style style:name="T12" style:family="text">
      <style:text-properties fo:font-size="9pt" fo:letter-spacing="-0.007cm" style:text-underline-style="solid" style:text-underline-width="bold" style:text-underline-color="font-color" fo:font-weight="bold" style:font-size-asian="9pt" style:font-weight-asian="bold"/>
    </style:style>
    <style:style style:name="T13" style:family="text">
      <style:text-properties fo:font-size="9pt" fo:letter-spacing="-0.007cm" fo:font-style="italic" style:font-size-asian="9pt" style:font-style-asian="italic"/>
    </style:style>
    <style:style style:name="T14" style:family="text">
      <style:text-properties fo:font-size="9pt" fo:letter-spacing="-0.007cm" style:font-size-asian="9pt"/>
    </style:style>
    <style:style style:name="T15" style:family="text">
      <style:text-properties fo:font-size="9pt" fo:letter-spacing="-0.004cm" style:text-underline-style="solid" style:text-underline-width="bold" style:text-underline-color="font-color" fo:font-weight="bold" style:font-size-asian="9pt" style:font-weight-asian="bold"/>
    </style:style>
    <style:style style:name="T16" style:family="text">
      <style:text-properties fo:font-size="9pt" fo:letter-spacing="-0.004cm" fo:font-weight="bold" style:font-size-asian="9pt" style:font-weight-asian="bold"/>
    </style:style>
    <style:style style:name="T17" style:family="text">
      <style:text-properties fo:font-size="9pt" fo:letter-spacing="-0.004cm" style:font-size-asian="9pt"/>
    </style:style>
    <style:style style:name="T18" style:family="text">
      <style:text-properties fo:font-size="9pt" fo:letter-spacing="-0.004cm" fo:font-style="italic" style:font-size-asian="9pt" style:font-style-asian="italic"/>
    </style:style>
    <style:style style:name="T19" style:family="text">
      <style:text-properties fo:font-size="9pt" fo:letter-spacing="-0.002cm" style:text-underline-style="solid" style:text-underline-width="bold" style:text-underline-color="font-color" fo:font-weight="bold" style:font-size-asian="9pt" style:font-weight-asian="bold"/>
    </style:style>
    <style:style style:name="T20" style:family="text">
      <style:text-properties fo:font-size="9pt" fo:letter-spacing="-0.002cm" style:font-size-asian="9pt"/>
    </style:style>
    <style:style style:name="T21" style:family="text">
      <style:text-properties fo:font-size="9pt" fo:letter-spacing="-0.011cm" style:text-underline-style="solid" style:text-underline-width="bold" style:text-underline-color="font-color" fo:font-weight="bold" style:font-size-asian="9pt" style:font-weight-asian="bold"/>
    </style:style>
    <style:style style:name="T22" style:family="text">
      <style:text-properties fo:font-size="9pt" fo:letter-spacing="-0.011cm" fo:font-style="italic" style:font-size-asian="9pt" style:font-style-asian="italic"/>
    </style:style>
    <style:style style:name="T23" style:family="text">
      <style:text-properties fo:font-size="9pt" fo:letter-spacing="-0.011cm" style:font-size-asian="9pt"/>
    </style:style>
    <style:style style:name="T24" style:family="text">
      <style:text-properties fo:font-size="9pt" fo:font-style="italic" style:font-size-asian="9pt" style:font-style-asian="italic"/>
    </style:style>
    <style:style style:name="T25" style:family="text">
      <style:text-properties fo:font-size="9pt" fo:letter-spacing="-0.009cm" fo:font-style="italic" style:font-size-asian="9pt" style:font-style-asian="italic"/>
    </style:style>
    <style:style style:name="T26" style:family="text">
      <style:text-properties fo:font-size="9pt" fo:letter-spacing="-0.009cm" style:font-size-asian="9pt"/>
    </style:style>
    <style:style style:name="T27" style:family="text">
      <style:text-properties fo:font-size="9pt" fo:letter-spacing="-0.012cm" fo:font-style="italic" style:font-size-asian="9pt" style:font-style-asian="italic"/>
    </style:style>
    <style:style style:name="T28" style:family="text">
      <style:text-properties fo:font-size="9pt" fo:letter-spacing="-0.012cm" style:font-size-asian="9pt"/>
    </style:style>
    <style:style style:name="T29" style:family="text">
      <style:text-properties fo:font-size="9pt" fo:letter-spacing="-0.016cm" fo:font-style="italic" style:font-size-asian="9pt" style:font-style-asian="italic"/>
    </style:style>
    <style:style style:name="T30" style:family="text">
      <style:text-properties fo:font-size="9pt" fo:letter-spacing="-0.016cm" style:font-size-asian="9pt"/>
    </style:style>
    <style:style style:name="T31" style:family="text">
      <style:text-properties fo:font-size="9pt" fo:letter-spacing="-0.014cm" fo:font-style="italic" style:font-size-asian="9pt" style:font-style-asian="italic"/>
    </style:style>
    <style:style style:name="T32" style:family="text">
      <style:text-properties fo:font-size="9pt" fo:letter-spacing="-0.014cm" style:font-size-asian="9pt"/>
    </style:style>
    <style:style style:name="T33" style:family="text">
      <style:text-properties fo:font-size="9pt" fo:letter-spacing="-0.019cm" fo:font-style="italic" style:font-size-asian="9pt" style:font-style-asian="italic"/>
    </style:style>
    <style:style style:name="T34" style:family="text">
      <style:text-properties fo:font-size="9pt" fo:letter-spacing="-0.023cm" style:font-size-asian="9pt"/>
    </style:style>
    <style:style style:name="T35" style:family="text">
      <style:text-properties fo:font-size="9pt" fo:letter-spacing="-0.021cm" style:font-size-asian="9pt"/>
    </style:style>
    <style:style style:name="T36" style:family="text">
      <style:text-properties fo:font-size="9pt" fo:letter-spacing="-0.018cm" style:font-size-asian="9pt"/>
    </style:style>
    <style:style style:name="T37" style:family="text">
      <style:text-properties fo:letter-spacing="-0.019cm"/>
    </style:style>
    <style:style style:name="T38" style:family="text">
      <style:text-properties fo:letter-spacing="-0.019cm" fo:font-weight="normal" style:font-weight-asian="normal"/>
    </style:style>
    <style:style style:name="T39" style:family="text">
      <style:text-properties fo:letter-spacing="-0.021cm"/>
    </style:style>
    <style:style style:name="T40" style:family="text">
      <style:text-properties fo:letter-spacing="-0.018cm"/>
    </style:style>
    <style:style style:name="T41" style:family="text">
      <style:text-properties fo:letter-spacing="-0.016cm"/>
    </style:style>
    <style:style style:name="T42" style:family="text">
      <style:text-properties fo:letter-spacing="-0.014cm"/>
    </style:style>
    <style:style style:name="T43" style:family="text">
      <style:text-properties fo:letter-spacing="-0.023cm"/>
    </style:style>
    <style:style style:name="T44" style:family="text">
      <style:text-properties fo:font-weight="normal" style:font-weight-asian="normal"/>
    </style:style>
    <style:style style:name="T45" style:family="text">
      <style:text-properties fo:letter-spacing="-0.002cm"/>
    </style:style>
    <style:style style:name="T46" style:family="text">
      <style:text-properties style:font-name="Arial Narrow" fo:font-size="6.5pt" style:font-size-asian="6.5pt"/>
    </style:style>
    <style:style style:name="T47" style:family="text">
      <style:text-properties style:font-name="Arial Narrow" fo:font-size="6.5pt" fo:letter-spacing="-0.007cm" style:font-size-asian="6.5pt"/>
    </style:style>
    <style:style style:name="T48" style:family="text">
      <style:text-properties style:font-name="Arial Narrow" fo:font-size="6.5pt" fo:font-weight="bold" style:font-size-asian="6.5pt" style:font-weight-asian="bold"/>
    </style:style>
    <style:style style:name="T49" style:family="text">
      <style:text-properties style:font-name="Arial Narrow" fo:font-size="6.5pt" fo:letter-spacing="-0.005cm" fo:font-weight="bold" style:font-size-asian="6.5pt" style:font-weight-asian="bold"/>
    </style:style>
    <style:style style:name="T50" style:family="text">
      <style:text-properties style:font-name="Arial Narrow" fo:font-size="6.5pt" fo:letter-spacing="-0.005cm" style:font-size-asian="6.5pt"/>
    </style:style>
    <style:style style:name="T51" style:family="text">
      <style:text-properties style:font-name="Arial Narrow" fo:font-size="6.5pt" fo:letter-spacing="-0.021cm" fo:font-weight="bold" style:font-size-asian="6.5pt" style:font-weight-asian="bold"/>
    </style:style>
    <style:style style:name="T52" style:family="text">
      <style:text-properties fo:color="#696969" fo:font-size="4pt" fo:letter-spacing="-0.004cm" fo:font-weight="bold" style:font-size-asian="4pt" style:font-weight-asian="bold"/>
    </style:style>
    <style:style style:name="T53" style:family="text">
      <style:text-properties fo:color="#696969" fo:font-size="4pt" fo:letter-spacing="-0.004cm" style:font-size-asian="4pt"/>
    </style:style>
    <style:style style:name="T54" style:family="text">
      <style:text-properties fo:color="#696969" fo:font-size="4pt" style:font-size-asian="4pt"/>
    </style:style>
    <style:style style:name="T55" style:family="text">
      <style:text-properties fo:font-size="4pt" fo:font-weight="bold" style:font-size-asian="4pt" style:font-weight-asian="bold"/>
    </style:style>
    <style:style style:name="T56" style:family="text">
      <style:text-properties fo:font-size="4pt" style:font-size-asian="4pt"/>
    </style:style>
    <style:style style:name="T57" style:family="text">
      <style:text-properties fo:font-size="4pt" fo:letter-spacing="-0.011cm" style:font-size-asian="4pt"/>
    </style:style>
    <style:style style:name="T58" style:family="text">
      <style:text-properties fo:font-size="4pt" fo:letter-spacing="-0.011cm" fo:font-weight="bold" style:font-size-asian="4pt" style:font-weight-asian="bold"/>
    </style:style>
    <style:style style:name="T59" style:family="text">
      <style:text-properties fo:font-size="4pt" fo:letter-spacing="-0.009cm" style:font-size-asian="4pt"/>
    </style:style>
    <style:style style:name="T60" style:family="text">
      <style:text-properties fo:font-size="4pt" fo:letter-spacing="-0.009cm" fo:font-weight="bold" style:font-size-asian="4pt" style:font-weight-asian="bold"/>
    </style:style>
    <style:style style:name="T61" style:family="text">
      <style:text-properties fo:font-size="4pt" fo:letter-spacing="0.071cm" fo:font-weight="bold" style:font-size-asian="4pt" style:font-weight-asian="bold"/>
    </style:style>
    <style:style style:name="T62" style:family="text">
      <style:text-properties fo:font-size="4pt" fo:letter-spacing="-0.004cm" fo:font-weight="bold" style:font-size-asian="4pt" style:font-weight-asian="bold"/>
    </style:style>
    <style:style style:name="T63" style:family="text">
      <style:text-properties fo:font-size="6pt" style:font-size-asian="6pt"/>
    </style:style>
    <style:style style:name="T64" style:family="text">
      <style:text-properties fo:font-size="6pt" fo:letter-spacing="-0.007cm" style:font-size-asian="6pt"/>
    </style:style>
    <style:style style:name="T65" style:family="text">
      <style:text-properties fo:font-size="6pt" fo:letter-spacing="-0.007cm" fo:font-weight="bold" style:font-size-asian="6pt" style:font-weight-asian="bold"/>
    </style:style>
    <style:style style:name="T66" style:family="text">
      <style:text-properties fo:font-size="6pt" fo:font-weight="bold" style:font-size-asian="6pt" style:font-weight-asian="bold"/>
    </style:style>
    <style:style style:name="T67" style:family="text">
      <style:text-properties fo:font-size="6pt" fo:letter-spacing="0.071cm" fo:font-weight="bold" style:font-size-asian="6pt" style:font-weight-asian="bold"/>
    </style:style>
    <style:style style:name="T68" style:family="text">
      <style:text-properties fo:font-size="6pt" fo:letter-spacing="-0.004cm" fo:font-weight="bold" style:font-size-asian="6pt" style:font-weight-asian="bold"/>
    </style:style>
    <style:style style:name="T69" style:family="text">
      <style:text-properties fo:font-size="6pt" fo:letter-spacing="-0.004cm" style:font-size-asian="6pt"/>
    </style:style>
    <style:style style:name="T70" style:family="text">
      <style:text-properties fo:font-size="8pt" fo:font-weight="bold" style:font-size-asian="8pt" style:font-weight-asian="bold"/>
    </style:style>
    <style:style style:name="T71" style:family="text">
      <style:text-properties fo:color="#374a67" style:font-name="Arial" style:text-scale="90%"/>
    </style:style>
    <style:style style:name="T72" style:family="text">
      <style:text-properties fo:color="#374a67" style:font-name="Arial" fo:letter-spacing="-0.007cm"/>
    </style:style>
    <style:style style:name="T73" style:family="text">
      <style:text-properties fo:color="#374a67" style:font-name="Arial" fo:letter-spacing="-0.019cm"/>
    </style:style>
    <style:style style:name="T74" style:family="text">
      <style:text-properties fo:color="#374a67" style:font-name="Arial" fo:letter-spacing="-0.014cm"/>
    </style:style>
    <style:style style:name="T75" style:family="text">
      <style:text-properties style:font-name="Arial"/>
    </style:style>
    <style:style style:name="T76" style:family="text">
      <style:text-properties fo:letter-spacing="-0.009cm"/>
    </style:style>
    <style:style style:name="T77" style:family="text">
      <style:text-properties fo:letter-spacing="-0.011cm"/>
    </style:style>
    <style:style style:name="T78" style:family="text">
      <style:text-properties fo:letter-spacing="-0.005cm"/>
    </style:style>
    <style:style style:name="T79" style:family="text">
      <style:text-properties fo:letter-spacing="-0.007cm"/>
    </style:style>
    <style:style style:name="T80" style:family="text">
      <style:text-properties fo:letter-spacing="-0.012cm"/>
    </style:style>
    <style:style style:name="T81" style:family="text">
      <style:text-properties fo:color="#ff0000"/>
    </style:style>
    <style:style style:name="T82" style:family="text">
      <style:text-properties fo:font-size="10pt" fo:letter-spacing="-0.004cm" style:font-size-asian="10pt"/>
    </style:style>
    <style:style style:name="T83" style:family="text">
      <style:text-properties fo:font-size="10pt" fo:letter-spacing="-0.012cm" style:font-size-asian="10pt"/>
    </style:style>
    <style:style style:name="T84" style:family="text">
      <style:text-properties fo:font-size="10pt" fo:letter-spacing="-0.016cm" style:font-size-asian="10pt"/>
    </style:style>
    <style:style style:name="T85" style:family="text">
      <style:text-properties fo:font-size="10pt" fo:letter-spacing="-0.014cm" style:font-size-asian="10pt"/>
    </style:style>
    <style:style style:name="T86" style:family="text">
      <style:text-properties fo:font-size="10pt" fo:letter-spacing="-0.007cm" style:font-size-asian="10pt"/>
    </style:style>
    <style:style style:name="T87" style:family="text">
      <style:text-properties fo:font-size="10pt" style:font-size-asian="10pt"/>
    </style:style>
    <style:style style:name="T88" style:family="text">
      <style:text-properties fo:letter-spacing="-0.026cm"/>
    </style:style>
    <style:style style:name="fr1" style:family="graphic" style:parent-style-name="Frame">
      <style:graphic-properties fo:margin-left="0cm" fo:margin-right="0cm" fo:margin-top="0cm" fo:margin-bottom="0cm" style:run-through="foreground" style:wrap="run-through" style:number-wrapped-paragraphs="no-limit" style:vertical-pos="from-top" style:vertical-rel="paragraph" style:horizontal-pos="from-left" style:horizontal-rel="page" draw:fill="none" fo:padding="0cm" fo:border="0.06pt solid #000000" draw:textarea-vertical-align="top"/>
    </style:style>
    <style:style style:name="fr2" style:family="graphic" style:parent-style-name="Frame">
      <style:graphic-properties fo:margin-left="0cm" fo:margin-right="0cm" fo:margin-top="0cm" fo:margin-bottom="0cm" style:run-through="background" style:wrap="run-through" style:number-wrapped-paragraphs="no-limit" style:vertical-pos="from-top" style:vertical-rel="page" style:horizontal-pos="from-left" style:horizontal-rel="page" draw:fill="none" fo:padding="0cm" fo:border="0.06pt solid #000000" draw:textarea-vertical-align="top"/>
    </style:style>
    <style:style style:name="Sect1" style:family="section">
      <style:section-properties style:editable="false">
        <style:columns fo:column-count="1" fo:column-gap="0cm"/>
      </style:section-properties>
    </style:style>
    <style:style style:name="gr1" style:family="graphic">
      <style:graphic-properties draw:stroke="none" svg:stroke-width="0cm" draw:fill="solid" draw:fill-color="#000000" draw:textarea-vertical-align="top" draw:auto-grow-height="false" fo:min-height="4.752cm" fo:min-width="0.702cm" fo:padding-top="0.125cm" fo:padding-bottom="0.125cm" fo:padding-left="0.25cm" fo:padding-right="0.25cm" fo:wrap-option="wrap" fo:margin-left="0cm" fo:margin-right="0cm" fo:margin-top="0cm" fo:margin-bottom="0cm" style:run-through="foreground" style:wrap="run-through" style:number-wrapped-paragraphs="no-limit" style:vertical-pos="from-top" style:vertical-rel="page" style:horizontal-pos="from-left" style:horizontal-rel="page" draw:wrap-influence-on-position="once-concurrent" style:flow-with-text="false"/>
    </style:style>
    <style:style style:name="gr2" style:family="graphic">
      <style:graphic-properties fo:margin-left="0cm" fo:margin-right="0cm" fo:margin-top="0cm" fo:margin-bottom="0cm" style:run-through="background" style:wrap="run-through" style:number-wrapped-paragraphs="no-limit" style:vertical-pos="from-top" style:vertical-rel="page" style:horizontal-pos="from-left" style:horizontal-rel="page" draw:wrap-influence-on-position="once-concurrent" style:flow-with-text="false"/>
    </style:style>
    <style:style style:name="gr3" style:family="graphic">
      <style:graphic-properties draw:stroke="none" svg:stroke-width="0cm" draw:fill="none" draw:textarea-horizontal-align="center"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run-through="background"/>
    </style:style>
    <style:style style:name="gr4" style:family="graphic">
      <style:graphic-properties draw:stroke="solid" svg:stroke-width="0.049cm" svg:stroke-color="#000000" draw:fill="none" draw:textarea-vertical-align="top" draw:auto-grow-height="false" draw:fit-to-size="false" fo:min-height="25.053cm" fo:min-width="17.053cm" fo:padding-top="0cm" fo:padding-bottom="0cm" fo:padding-left="0cm" fo:padding-right="0cm" fo:wrap-option="wrap" style:run-through="backgroun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style-name="Sect1" text:name="TextSection">
        <text:p text:style-name="P6"><draw:g text:anchor-type="paragraph" draw:z-index="10" draw:name="Group 3" draw:style-name="gr2"><draw:frame draw:name="Image 4" draw:style-name="gr3" draw:text-style-name="P63" svg:width="3.89cm" svg:height="2.107cm" svg:x="3.689cm" svg:y="4.209cm"><draw:image xlink:href="Pictures/10000201000000AF0000005B59526D79.png" xlink:type="simple" xlink:show="embed" xlink:actuate="onLoad"><text:p/></draw:image></draw:frame><draw:custom-shape draw:name="Graphic 5" draw:style-name="gr4" draw:text-style-name="P64" svg:width="17.052cm" svg:height="25.052cm" svg:x="2.475cm" svg:y="3.175cm"><text:p/><draw:enhanced-geometry draw:mirror-horizontal="false" draw:mirror-vertical="false" drawooo:sub-view-size="6120130 9000490" draw:text-areas="0 0 ?f0 ?f1" svg:viewBox="0 0 0 0" draw:type="ooxml-non-primitive" draw:enhanced-path="M 0 8999994 L 6120003 8999994 6120003 0 0 0 0 8999994 Z N"><draw:equation draw:name="f0" draw:formula="logwidth"/><draw:equation draw:name="f1" draw:formula="logheight"/></draw:enhanced-geometry></draw:custom-shape></draw:g><draw:custom-shape text:anchor-type="paragraph" draw:z-index="1" draw:name="Graphic 6" draw:style-name="gr1" draw:text-style-name="P63" svg:width="1.202cm" svg:height="5.001cm" svg:x="0.998cm" svg:y="3.2cm"><text:p/><draw:enhanced-geometry draw:mirror-horizontal="false" draw:mirror-vertical="false" drawooo:sub-view-size="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draw:text-areas="0 0 ?f0 ?f1" svg:viewBox="0 0 0 0" draw:type="ooxml-non-primitive" draw:enhanced-path="M 432003 1785886 L 0 1785886 0 1800009 432003 1800009 432003 1785886 Z N M 432003 1771777 L 0 1771777 0 1778838 432003 1778838 432003 1771777 Z N M 432003 1750593 L 0 1750593 0 1757654 432003 1757654 432003 1750593 Z N M 432003 1715300 L 0 1715300 0 1722361 432003 1722361 432003 1715300 Z N M 432003 1694116 L 0 1694116 0 1708238 432003 1708238 432003 1694116 Z N M 432003 1665884 L 0 1665884 0 1672945 432003 1672945 432003 1665884 Z N M 432003 1637652 L 0 1637652 0 1644713 432003 1644713 432003 1637652 Z N M 432003 1616468 L 0 1616468 0 1630591 432003 1630591 432003 1616468 Z N M 432003 1574126 L 0 1574126 0 1595297 432003 1595297 432003 1574126 Z N M 432003 1552943 L 0 1552943 0 1567065 432003 1567065 432003 1552943 Z N M 432003 1524723 L 0 1524723 0 1545894 432003 1545894 432003 1524723 Z N M 432003 1510588 L 0 1510588 0 1517650 432003 1517650 432003 1510588 Z N M 432003 1482356 L 0 1482356 0 1489417 432003 1489417 432003 1482356 Z N M 432003 1447076 L 0 1447076 0 1468247 432003 1468247 432003 1447076 Z N M 432003 1418831 L 0 1418831 0 1432953 432003 1432953 432003 1418831 Z N M 432003 1397647 L 0 1397647 0 1411770 432003 1411770 432003 1397647 Z N M 432003 1383538 L 0 1383538 0 1390599 432003 1390599 432003 1383538 Z N M 432003 1341196 L 0 1341196 0 1362367 432003 1362367 432003 1341196 Z N M 432003 1327061 L 0 1327061 0 1334122 432003 1334122 432003 1327061 Z N M 432003 1298829 L 0 1298829 0 1312951 432003 1312951 432003 1298829 Z N M 432003 1270596 L 0 1270596 0 1291767 432003 1291767 432003 1270596 Z N M 432003 1235303 L 0 1235303 0 1256474 432003 1256474 432003 1235303 Z N M 432003 1207071 L 0 1207071 0 1214132 432003 1214132 432003 1207071 Z N M 432003 1185887 L 0 1185887 0 1200010 432003 1200010 432003 1185887 Z N M 432003 1171778 L 0 1171778 0 1178839 432003 1178839 432003 1171778 Z N M 432003 1136472 L 0 1136472 0 1150594 432003 1150594 432003 1136472 Z N M 432003 1108252 L 0 1108252 0 1129423 432003 1129423 432003 1108252 Z N M 432003 1094117 L 0 1094117 0 1101178 432003 1101178 432003 1094117 Z N M 432003 1058824 L 0 1058824 0 1072946 432003 1072946 432003 1058824 Z N M 432003 1030605 L 0 1030605 0 1051775 432003 1051775 432003 1030605 Z N M 432003 1016482 L 0 1016482 0 1023543 432003 1023543 432003 1016482 Z N M 432003 981176 L 0 981176 0 995299 432003 995299 432003 981176 Z N M 432003 952944 L 0 952944 0 960005 432003 960005 432003 952944 Z N M 432003 938834 L 0 938834 0 945896 432003 945896 432003 938834 Z N M 432003 917651 L 0 917651 0 931773 432003 931773 432003 917651 Z N M 432003 875309 L 0 875309 0 896480 432003 896480 432003 875309 Z N M 432003 861187 L 0 861187 0 868248 432003 868248 432003 861187 Z N M 432003 832942 L 0 832942 0 847064 432003 847064 432003 832942 Z N M 432003 804722 L 0 804722 0 825893 432003 825893 432003 804722 Z N M 432003 776478 L 0 776478 0 790600 432003 790600 432003 776478 Z N M 432003 755307 L 0 755307 0 762368 432003 762368 432003 755307 Z N M 432003 720013 L 0 720013 0 741184 432003 741184 432003 720013 Z N M 432003 691781 L 0 691781 0 712952 432003 712952 432003 691781 Z N M 432003 677659 L 0 677659 0 684720 432003 684720 432003 677659 Z N M 432003 642353 L 0 642353 0 656475 432003 656475 432003 642353 Z N M 432003 628243 L 0 628243 0 635304 432003 635304 432003 628243 Z N M 432003 592950 L 0 592950 0 607072 432003 607072 432003 592950 Z N M 432003 578827 L 0 578827 0 585889 432003 585889 432003 578827 Z N M 432003 543534 L 0 543534 0 557657 432003 557657 432003 543534 Z N M 432003 515302 L 0 515302 0 522363 432003 522363 432003 515302 Z N M 432003 487070 L 0 487070 0 508241 432003 508241 432003 487070 Z N M 432003 472948 L 0 472948 0 480009 432003 480009 432003 472948 Z N M 432003 437667 L 0 437667 0 458838 432003 458838 432003 437667 Z N M 432003 416471 L 0 416471 0 430593 432003 430593 432003 416471 Z N M 432003 395300 L 0 395300 0 402361 432003 402361 432003 395300 Z N M 432003 367068 L 0 367068 0 388239 432003 388239 432003 367068 Z N M 432003 331774 L 0 331774 0 360006 432003 360006 432003 331774 Z N M 432003 310591 L 0 310591 0 324713 432003 324713 432003 310591 Z N M 432003 289420 L 0 289420 0 303542 432003 303542 432003 289420 Z N M 432003 261175 L 0 261175 0 275297 432003 275297 432003 261175 Z N M 432003 232943 L 0 232943 0 247065 432003 247065 432003 232943 Z N M 432003 204711 L 0 204711 0 218833 432003 218833 432003 204711 Z N M 432003 183527 L 0 183527 0 197650 432003 197650 432003 183527 Z N M 432003 162356 L 0 162356 0 169418 432003 169418 432003 162356 Z N M 432003 141185 L 0 141185 0 148247 432003 148247 432003 141185 Z N M 432003 120002 L 0 120002 0 134124 432003 134124 432003 120002 Z N M 432003 77647 L 0 77647 0 91770 432003 91770 432003 77647 Z N M 432003 35306 L 0 35306 0 56476 432003 56476 432003 35306 Z N M 432003 21183 L 0 21183 0 28244 432003 28244 432003 21183 Z N M 432003 0 L 0 0 0 14122 432003 14122 432003 0 Z N"><draw:equation draw:name="f0" draw:formula="logwidth"/><draw:equation draw:name="f1" draw:formula="logheight"/></draw:enhanced-geometry></draw:custom-shape></text:p>
        <text:p text:style-name="Title"><draw:frame draw:style-name="fr1" draw:name="Textbox 7" text:anchor-type="paragraph" svg:x="1.115cm" svg:y="0.72cm" svg:width="0.473cm" svg:height="19.789cm" draw:z-index="2"><draw:text-box><text:p text:style-name="P1"><text:span text:style-name="T1">Esta</text:span><text:span text:style-name="T2"> </text:span><text:span text:style-name="T1">es</text:span><text:span text:style-name="T2"> </text:span><text:span text:style-name="T1">una</text:span><text:span text:style-name="T2"> </text:span><text:span text:style-name="T1">copia</text:span><text:span text:style-name="T2"> </text:span><text:span text:style-name="T1">impresa</text:span><text:span text:style-name="T2"> </text:span><text:span text:style-name="T1">del</text:span><text:span text:style-name="T2"> </text:span><text:span text:style-name="T1">documento</text:span><text:span text:style-name="T2"> </text:span><text:span text:style-name="T1">electrónico</text:span><text:span text:style-name="T2"> </text:span><text:span text:style-name="T1">(Ref:</text:span><text:span text:style-name="T2"> </text:span><text:span text:style-name="T1">3175452</text:span><text:span text:style-name="T2"> </text:span><text:span text:style-name="T1">DKS1Q-XLLFK-4WER0</text:span><text:span text:style-name="T2"> </text:span><text:span text:style-name="T1">66ADEB23E50F1C133D5B29B45C6159D76B72E3A0)</text:span><text:span text:style-name="T2"> </text:span><text:span text:style-name="T1">generada</text:span><text:span text:style-name="T2"> </text:span><text:span text:style-name="T1">con</text:span><text:span text:style-name="T2"> </text:span><text:span text:style-name="T1">la</text:span><text:span text:style-name="T2"> </text:span><text:span text:style-name="T1">aplicación</text:span><text:span text:style-name="T2"> </text:span><text:span text:style-name="T1">informática</text:span><text:span text:style-name="T2"> </text:span><text:span text:style-name="T1">Firmadoc.</text:span><text:span text:style-name="T2"> </text:span><text:span text:style-name="T1">El</text:span><text:span text:style-name="T2"> </text:span><text:span text:style-name="T1">documento</text:span><text:span text:style-name="T2"> </text:span><text:span text:style-name="T1">está</text:span><text:span text:style-name="T2"> </text:span><text:span text:style-name="T1">FIRMADO.</text:span><text:span text:style-name="T2"> </text:span><text:span text:style-name="T1">Mediante</text:span><text:span text:style-name="T2"> </text:span><text:span text:style-name="T1">el</text:span><text:span text:style-name="T2"> </text:span><text:span text:style-name="T1">código</text:span><text:span text:style-name="T2"> </text:span><text:span text:style-name="T1">de</text:span><text:span text:style-name="T3"> </text:span><text:span text:style-name="T1">verificación puede comprobar la validez de la firma electrónica de los documentos firmados en la dirección web: https://sede.majadahonda.org/portal/verificarDocumentos.do</text:span></text:p></draw:text-box></draw:frame><text:span text:style-name="T5">BANDO</text:span></text:p>
        <text:p text:style-name="P7"/>
        <text:p text:style-name="P36"><text:span text:style-name="T6">Ante la celebración de las Fiestas Patronales en honor del Santísimo Cristo de los Remedios el próximo mes de septiembre de 2024, este Ayuntamiento ha decidido autorizar la posible instalación de </text:span><text:span text:style-name="T7">BARRAS ANEJAS A ESTABLECIMIENTOS HOSTELEROS</text:span><text:span text:style-name="T8"> </text:span><text:span text:style-name="T11">que</text:span><text:span text:style-name="T9"> </text:span><text:span text:style-name="T11">posean</text:span><text:span text:style-name="T9"> </text:span><text:span text:style-name="T11">la</text:span><text:span text:style-name="T12"> </text:span><text:span text:style-name="T11">correspondiente</text:span><text:span text:style-name="T15"> </text:span><text:span text:style-name="T11">Licencia</text:span><text:span text:style-name="T9"> </text:span><text:span text:style-name="T11">Municipal</text:span><text:span text:style-name="T19"> </text:span><text:span text:style-name="T11">de</text:span><text:span text:style-name="T21"> </text:span><text:span text:style-name="T11">Actividad</text:span><text:span text:style-name="T19"> </text:span><text:span text:style-name="T11">y</text:span><text:span text:style-name="T7"> </text:span><text:span text:style-name="T15">Funcionamiento</text:span><text:span text:style-name="T16">.</text:span></text:p>
        <text:p text:style-name="P2"/>
        <text:p text:style-name="P2"/>
        <text:p text:style-name="P8"/>
        <text:h text:style-name="P57" text:outline-level="2">Las<text:span text:style-name="T37"> </text:span>condiciones<text:span text:style-name="T37"> </text:span>que<text:span text:style-name="T39"> </text:span>deberán<text:span text:style-name="T37"> </text:span>reunir<text:span text:style-name="T39"> </text:span>dichas<text:span text:style-name="T39"> </text:span>barras<text:span text:style-name="T40"> </text:span>serán<text:span text:style-name="T39"> </text:span>las<text:span text:style-name="T40"> </text:span>siguientes: 1.- PERIODO DE FUNCIONAMIENTO:</text:h>
        <text:p text:style-name="P9">Para<text:span text:style-name="T41"> </text:span>el<text:span text:style-name="T39"> </text:span>funcionamiento<text:span text:style-name="T41"> </text:span>de<text:span text:style-name="T41"> </text:span>dichas<text:span text:style-name="T41"> </text:span>barras,<text:span text:style-name="T42"> </text:span>se<text:span text:style-name="T43"> </text:span>fija<text:span text:style-name="T40"> </text:span>el<text:span text:style-name="T40"> </text:span>período<text:span text:style-name="T41"> </text:span>comprendido<text:span text:style-name="T41"> </text:span>entre<text:span text:style-name="T41"> </text:span>las<text:span text:style-name="T41"> </text:span>12:00 horas<text:span text:style-name="T43"> </text:span>del<text:span text:style-name="T39"> </text:span>viernes<text:span text:style-name="T43"> </text:span>13<text:span text:style-name="T39"> </text:span>de<text:span text:style-name="T43"> </text:span>septiembre<text:span text:style-name="T43"> </text:span>y<text:span text:style-name="T39"> </text:span>las<text:span text:style-name="T43"> </text:span>22:30<text:span text:style-name="T39"> </text:span>horas<text:span text:style-name="T43"> </text:span>del<text:span text:style-name="T39"> </text:span>domingo<text:span text:style-name="T43"> </text:span>día<text:span text:style-name="T39"> </text:span>22<text:span text:style-name="T43"> </text:span>de<text:span text:style-name="T39"> </text:span>septiembre, pudiéndose realizar la instalación el jueves 12 de septiembre.</text:p>
        <text:h text:style-name="P58" text:outline-level="2">2.-<text:span text:style-name="T39"> </text:span>PRESENTACIÓN<text:span text:style-name="T37"> </text:span>DE<text:span text:style-name="T40"> </text:span><text:span text:style-name="T5">SOLICITUDES:</text:span></text:h>
        <text:p text:style-name="P11"/>
        <text:p text:style-name="P37"><text:span text:style-name="T6">Los titulares de los establecimientos públicos que dispongan de las licencias municipales</text:span><text:span text:style-name="T20"> </text:span><text:span text:style-name="T6">señaladas</text:span><text:span text:style-name="T20"> </text:span><text:span text:style-name="T6">en</text:span><text:span text:style-name="T17"> </text:span><text:span text:style-name="T6">el</text:span><text:span text:style-name="T17"> </text:span><text:span text:style-name="T6">encabezamiento</text:span><text:span text:style-name="T17"> </text:span><text:span text:style-name="T6">y</text:span><text:span text:style-name="T10"> </text:span><text:span text:style-name="T6">que</text:span><text:span text:style-name="T17"> </text:span><text:span text:style-name="T6">deseen</text:span><text:span text:style-name="T17"> </text:span><text:span text:style-name="T6">instalar</text:span><text:span text:style-name="T20"> </text:span><text:span text:style-name="T6">las barras</text:span><text:span text:style-name="T17"> </text:span><text:span text:style-name="T6">anejas, </text:span><text:span text:style-name="T7">deberán solicitarlo mediante escrito a presentar en el Registro General del Ayuntamiento </text:span><text:span text:style-name="T6">con una semana de antelación como mínimo.</text:span></text:p>
        <text:h text:style-name="P59" text:outline-level="2"><text:span text:style-name="T44">El</text:span><text:span text:style-name="T38"> </text:span>plazo<text:span text:style-name="T39"> </text:span>máximo<text:span text:style-name="T40"> </text:span>para<text:span text:style-name="T39"> </text:span>presentar<text:span text:style-name="T37"> </text:span>esta<text:span text:style-name="T39"> </text:span>solicitud<text:span text:style-name="T39"> </text:span>será<text:span text:style-name="T40"> </text:span>el<text:span text:style-name="T37"> </text:span>6<text:span text:style-name="T39"> </text:span>DE<text:span text:style-name="T37"> </text:span>SEPTIEMBRE<text:span text:style-name="T40"> </text:span>DE<text:span text:style-name="T37"> </text:span>2024<text:span text:style-name="T44">. </text:span>3.- OBJETO DE LA ACTIVIDAD:</text:h>
        <text:p text:style-name="P13">Las barras únicamente podrán destinarse a servir al público bebidas y<text:span text:style-name="T45"> </text:span>comidas en las condiciones señaladas en los apartados siguientes.</text:p>
        <text:p text:style-name="P3"/>
        <text:p text:style-name="P3"/>
        <text:p text:style-name="P3"/>
        <text:p text:style-name="P15"/>
        <text:p text:style-name="P38"><text:span text:style-name="T46">Página</text:span><text:span text:style-name="T47"> </text:span><text:span text:style-name="T48">1</text:span><text:span text:style-name="T49"> </text:span><text:span text:style-name="T46">de</text:span><text:span text:style-name="T50"> </text:span><text:span text:style-name="T51">3</text:span></text:p>
      </text:section>
      <text:p text:style-name="P27"><draw:g text:anchor-type="paragraph" draw:z-index="11" draw:name="Group 10" draw:style-name="gr2"><draw:frame draw:name="Image 11" draw:style-name="gr3" draw:text-style-name="P63" svg:width="3.89cm" svg:height="2.107cm" svg:x="3.689cm" svg:y="4.209cm"><draw:image xlink:href="Pictures/10000201000000AF0000005B59526D79.png" xlink:type="simple" xlink:show="embed" xlink:actuate="onLoad"><text:p/></draw:image></draw:frame><draw:custom-shape draw:name="Graphic 12" draw:style-name="gr4" draw:text-style-name="P64" svg:width="17.052cm" svg:height="25.052cm" svg:x="2.475cm" svg:y="3.175cm"><text:p/><draw:enhanced-geometry draw:mirror-horizontal="false" draw:mirror-vertical="false" drawooo:sub-view-size="6120130 9000490" draw:text-areas="0 0 ?f0 ?f1" svg:viewBox="0 0 0 0" draw:type="ooxml-non-primitive" draw:enhanced-path="M 0 8999994 L 6120003 8999994 6120003 0 0 0 0 8999994 Z N"><draw:equation draw:name="f0" draw:formula="logwidth"/><draw:equation draw:name="f1" draw:formula="logheight"/></draw:enhanced-geometry></draw:custom-shape></draw:g><draw:custom-shape text:anchor-type="paragraph" draw:z-index="4" draw:name="Graphic 13" draw:style-name="gr1" draw:text-style-name="P63" svg:width="1.202cm" svg:height="5.001cm" svg:x="0.998cm" svg:y="3.2cm"><text:p/><draw:enhanced-geometry draw:mirror-horizontal="false" draw:mirror-vertical="false" drawooo:sub-view-size="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draw:text-areas="0 0 ?f0 ?f1" svg:viewBox="0 0 0 0" draw:type="ooxml-non-primitive" draw:enhanced-path="M 432003 1785886 L 0 1785886 0 1800009 432003 1800009 432003 1785886 Z N M 432003 1771777 L 0 1771777 0 1778838 432003 1778838 432003 1771777 Z N M 432003 1750593 L 0 1750593 0 1757654 432003 1757654 432003 1750593 Z N M 432003 1715300 L 0 1715300 0 1722361 432003 1722361 432003 1715300 Z N M 432003 1694116 L 0 1694116 0 1708238 432003 1708238 432003 1694116 Z N M 432003 1665884 L 0 1665884 0 1672945 432003 1672945 432003 1665884 Z N M 432003 1637652 L 0 1637652 0 1644713 432003 1644713 432003 1637652 Z N M 432003 1616468 L 0 1616468 0 1630591 432003 1630591 432003 1616468 Z N M 432003 1574126 L 0 1574126 0 1595297 432003 1595297 432003 1574126 Z N M 432003 1552943 L 0 1552943 0 1567065 432003 1567065 432003 1552943 Z N M 432003 1524723 L 0 1524723 0 1545894 432003 1545894 432003 1524723 Z N M 432003 1510588 L 0 1510588 0 1517650 432003 1517650 432003 1510588 Z N M 432003 1482356 L 0 1482356 0 1489417 432003 1489417 432003 1482356 Z N M 432003 1447076 L 0 1447076 0 1468247 432003 1468247 432003 1447076 Z N M 432003 1418831 L 0 1418831 0 1432953 432003 1432953 432003 1418831 Z N M 432003 1397647 L 0 1397647 0 1411770 432003 1411770 432003 1397647 Z N M 432003 1383538 L 0 1383538 0 1390599 432003 1390599 432003 1383538 Z N M 432003 1341196 L 0 1341196 0 1362367 432003 1362367 432003 1341196 Z N M 432003 1327061 L 0 1327061 0 1334122 432003 1334122 432003 1327061 Z N M 432003 1298829 L 0 1298829 0 1312951 432003 1312951 432003 1298829 Z N M 432003 1270596 L 0 1270596 0 1291767 432003 1291767 432003 1270596 Z N M 432003 1235303 L 0 1235303 0 1256474 432003 1256474 432003 1235303 Z N M 432003 1207071 L 0 1207071 0 1214132 432003 1214132 432003 1207071 Z N M 432003 1185887 L 0 1185887 0 1200010 432003 1200010 432003 1185887 Z N M 432003 1171778 L 0 1171778 0 1178839 432003 1178839 432003 1171778 Z N M 432003 1136472 L 0 1136472 0 1150594 432003 1150594 432003 1136472 Z N M 432003 1108252 L 0 1108252 0 1129423 432003 1129423 432003 1108252 Z N M 432003 1094117 L 0 1094117 0 1101178 432003 1101178 432003 1094117 Z N M 432003 1058824 L 0 1058824 0 1072946 432003 1072946 432003 1058824 Z N M 432003 1030605 L 0 1030605 0 1051775 432003 1051775 432003 1030605 Z N M 432003 1016482 L 0 1016482 0 1023543 432003 1023543 432003 1016482 Z N M 432003 981176 L 0 981176 0 995299 432003 995299 432003 981176 Z N M 432003 952944 L 0 952944 0 960005 432003 960005 432003 952944 Z N M 432003 938834 L 0 938834 0 945896 432003 945896 432003 938834 Z N M 432003 917651 L 0 917651 0 931773 432003 931773 432003 917651 Z N M 432003 875309 L 0 875309 0 896480 432003 896480 432003 875309 Z N M 432003 861187 L 0 861187 0 868248 432003 868248 432003 861187 Z N M 432003 832942 L 0 832942 0 847064 432003 847064 432003 832942 Z N M 432003 804722 L 0 804722 0 825893 432003 825893 432003 804722 Z N M 432003 776478 L 0 776478 0 790600 432003 790600 432003 776478 Z N M 432003 755307 L 0 755307 0 762368 432003 762368 432003 755307 Z N M 432003 720013 L 0 720013 0 741184 432003 741184 432003 720013 Z N M 432003 691781 L 0 691781 0 712952 432003 712952 432003 691781 Z N M 432003 677659 L 0 677659 0 684720 432003 684720 432003 677659 Z N M 432003 642353 L 0 642353 0 656475 432003 656475 432003 642353 Z N M 432003 628243 L 0 628243 0 635304 432003 635304 432003 628243 Z N M 432003 592950 L 0 592950 0 607072 432003 607072 432003 592950 Z N M 432003 578827 L 0 578827 0 585889 432003 585889 432003 578827 Z N M 432003 543534 L 0 543534 0 557657 432003 557657 432003 543534 Z N M 432003 515302 L 0 515302 0 522363 432003 522363 432003 515302 Z N M 432003 487070 L 0 487070 0 508241 432003 508241 432003 487070 Z N M 432003 472948 L 0 472948 0 480009 432003 480009 432003 472948 Z N M 432003 437667 L 0 437667 0 458838 432003 458838 432003 437667 Z N M 432003 416471 L 0 416471 0 430593 432003 430593 432003 416471 Z N M 432003 395300 L 0 395300 0 402361 432003 402361 432003 395300 Z N M 432003 367068 L 0 367068 0 388239 432003 388239 432003 367068 Z N M 432003 331774 L 0 331774 0 360006 432003 360006 432003 331774 Z N M 432003 310591 L 0 310591 0 324713 432003 324713 432003 310591 Z N M 432003 289420 L 0 289420 0 303542 432003 303542 432003 289420 Z N M 432003 261175 L 0 261175 0 275297 432003 275297 432003 261175 Z N M 432003 232943 L 0 232943 0 247065 432003 247065 432003 232943 Z N M 432003 204711 L 0 204711 0 218833 432003 218833 432003 204711 Z N M 432003 176479 L 0 176479 0 190601 432003 190601 432003 176479 Z N M 432003 162356 L 0 162356 0 169418 432003 169418 432003 162356 Z N M 432003 120015 L 0 120015 0 148247 432003 148247 432003 120015 Z N M 432003 98831 L 0 98831 0 105892 432003 105892 432003 98831 Z N M 432003 77647 L 0 77647 0 91770 432003 91770 432003 77647 Z N M 432003 35306 L 0 35306 0 56476 432003 56476 432003 35306 Z N M 432003 21183 L 0 21183 0 28244 432003 28244 432003 21183 Z N M 432003 0 L 0 0 0 14122 432003 14122 432003 0 Z N"><draw:equation draw:name="f0" draw:formula="logwidth"/><draw:equation draw:name="f1" draw:formula="logheight"/></draw:enhanced-geometry></draw:custom-shape></text:p>
      <text:p text:style-name="P5"/>
      <text:p text:style-name="P5"/>
      <text:p text:style-name="P5"/>
      <text:p text:style-name="P5"/>
      <text:p text:style-name="P17"/>
      <text:p text:style-name="P18"><draw:frame draw:style-name="fr1" draw:name="Textbox 14" text:anchor-type="paragraph" svg:x="1.115cm" svg:y="0.7cm" svg:width="0.473cm" svg:height="19.789cm" draw:z-index="5"><draw:text-box><text:p text:style-name="P1"><text:span text:style-name="T1">Esta</text:span><text:span text:style-name="T2"> </text:span><text:span text:style-name="T1">es</text:span><text:span text:style-name="T2"> </text:span><text:span text:style-name="T1">una</text:span><text:span text:style-name="T2"> </text:span><text:span text:style-name="T1">copia</text:span><text:span text:style-name="T2"> </text:span><text:span text:style-name="T1">impresa</text:span><text:span text:style-name="T2"> </text:span><text:span text:style-name="T1">del</text:span><text:span text:style-name="T2"> </text:span><text:span text:style-name="T1">documento</text:span><text:span text:style-name="T2"> </text:span><text:span text:style-name="T1">electrónico</text:span><text:span text:style-name="T2"> </text:span><text:span text:style-name="T1">(Ref:</text:span><text:span text:style-name="T2"> </text:span><text:span text:style-name="T1">3175452</text:span><text:span text:style-name="T2"> </text:span><text:span text:style-name="T1">DKS1Q-XLLFK-4WER0</text:span><text:span text:style-name="T2"> </text:span><text:span text:style-name="T1">66ADEB23E50F1C133D5B29B45C6159D76B72E3A0)</text:span><text:span text:style-name="T2"> </text:span><text:span text:style-name="T1">generada</text:span><text:span text:style-name="T2"> </text:span><text:span text:style-name="T1">con</text:span><text:span text:style-name="T2"> </text:span><text:span text:style-name="T1">la</text:span><text:span text:style-name="T2"> </text:span><text:span text:style-name="T1">aplicación</text:span><text:span text:style-name="T2"> </text:span><text:span text:style-name="T1">informática</text:span><text:span text:style-name="T2"> </text:span><text:span text:style-name="T1">Firmadoc.</text:span><text:span text:style-name="T2"> </text:span><text:span text:style-name="T1">El</text:span><text:span text:style-name="T2"> </text:span><text:span text:style-name="T1">documento</text:span><text:span text:style-name="T2"> </text:span><text:span text:style-name="T1">está</text:span><text:span text:style-name="T2"> </text:span><text:span text:style-name="T1">FIRMADO.</text:span><text:span text:style-name="T2"> </text:span><text:span text:style-name="T1">Mediante</text:span><text:span text:style-name="T2"> </text:span><text:span text:style-name="T1">el</text:span><text:span text:style-name="T2"> </text:span><text:span text:style-name="T1">código</text:span><text:span text:style-name="T2"> </text:span><text:span text:style-name="T1">de</text:span><text:span text:style-name="T3"> </text:span><text:span text:style-name="T1">verificación puede comprobar la validez de la firma electrónica de los documentos firmados en la dirección web: https://sede.majadahonda.org/portal/verificarDocumentos.do</text:span></text:p></draw:text-box></draw:frame>En<text:span text:style-name="T76"> </text:span>ningún<text:span text:style-name="T77"> </text:span>caso<text:span text:style-name="T77"> </text:span>estará<text:span text:style-name="T77"> </text:span>permitida<text:span text:style-name="T77"> </text:span>la<text:span text:style-name="T76"> </text:span>instalación<text:span text:style-name="T77"> </text:span>de<text:span text:style-name="T77"> </text:span>aparatos<text:span text:style-name="T77"> </text:span>reproductores<text:span text:style-name="T42"> </text:span>de<text:span text:style-name="T76"> </text:span>sonido en las barras.</text:p>
      <text:p text:style-name="P19">Queda expresamente<text:span text:style-name="T5"> </text:span>prohibida la realización de actividades de ambientación musical bien<text:span text:style-name="T45"> </text:span>mediante<text:span text:style-name="T78"> </text:span>la<text:span text:style-name="T45"> </text:span>reproducción<text:span text:style-name="T45"> </text:span>o<text:span text:style-name="T78"> </text:span>transmisión<text:span text:style-name="T78"> </text:span>mecánica o<text:span text:style-name="T45"> </text:span>electrónica o<text:span text:style-name="T5"> </text:span>la<text:span text:style-name="T78"> </text:span>existencia<text:span text:style-name="T45"> </text:span>de monitores de televisión para la reproducción videográfica de proyecciones músico- vocales, bien mediante actuaciones musicales o músico-vocales en directo.</text:p>
      <text:h text:style-name="P60" text:outline-level="2">4.-<text:span text:style-name="T76"> </text:span><text:span text:style-name="T5">UBICACIÓN:</text:span></text:h>
      <text:p text:style-name="P20"/>
      <text:p text:style-name="P10">En el caso de establecimientos que dispongan de la correspondiente autorización <text:span text:style-name="T5">municipal</text:span><text:span text:style-name="T76"> </text:span><text:span text:style-name="T5">para</text:span><text:span text:style-name="T79"> </text:span><text:span text:style-name="T5">la</text:span><text:span text:style-name="T79"> </text:span><text:span text:style-name="T5">instalación</text:span><text:span text:style-name="T79"> </text:span><text:span text:style-name="T5">de</text:span><text:span text:style-name="T79"> </text:span><text:span text:style-name="T5">terraza,</text:span><text:span text:style-name="T78"> </text:span><text:span text:style-name="T5">la</text:span><text:span text:style-name="T79"> </text:span><text:span text:style-name="T5">barra</text:span><text:span text:style-name="T79"> </text:span><text:span text:style-name="T5">se</text:span><text:span text:style-name="T79"> </text:span><text:span text:style-name="T5">ubicará</text:span><text:span text:style-name="T79"> </text:span><text:span text:style-name="T5">dentro</text:span><text:span text:style-name="T78"> </text:span><text:span text:style-name="T5">del</text:span><text:span text:style-name="T76"> </text:span><text:span text:style-name="T5">espacio</text:span><text:span text:style-name="T79"> </text:span><text:span text:style-name="T5">habilitado </text:span>para ésta.</text:p>
      <text:p text:style-name="P21">Para los locales sin autorización municipal para la instalación de terraza la barra se situará adosada a la<text:span text:style-name="T45"> </text:span>fachada del local, habilitando un espacio mínimo de al menos un metro y medio entra la barra y la calzada para facilitar el tránsito de personas.</text:p>
      <text:p text:style-name="P22"><text:span text:style-name="T5">En</text:span><text:span text:style-name="T76"> </text:span><text:span text:style-name="T5">ningún</text:span><text:span text:style-name="T77"> </text:span><text:span text:style-name="T5">caso,</text:span><text:span text:style-name="T78"> </text:span><text:span text:style-name="T5">la</text:span><text:span text:style-name="T76"> </text:span><text:span text:style-name="T5">barra</text:span><text:span text:style-name="T42"> </text:span><text:span text:style-name="T5">podrá</text:span><text:span text:style-name="T79"> </text:span><text:span text:style-name="T5">sobrepasar</text:span><text:span text:style-name="T76"> </text:span><text:span text:style-name="T5">los</text:span><text:span text:style-name="T79"> </text:span><text:span text:style-name="T5">límites</text:span><text:span text:style-name="T79"> </text:span><text:span text:style-name="T5">de</text:span><text:span text:style-name="T77"> </text:span><text:span text:style-name="T5">la</text:span><text:span text:style-name="T80"> </text:span><text:span text:style-name="T5">fachada</text:span><text:span text:style-name="T79"> </text:span><text:span text:style-name="T5">del</text:span><text:span text:style-name="T76"> </text:span><text:span text:style-name="T5">establecimiento.</text:span></text:p>
      <text:p text:style-name="P24"/>
      <text:h text:style-name="Heading_20_1" text:outline-level="2">5.-<text:span text:style-name="T76"> </text:span><text:span text:style-name="T5">HORARIO:</text:span></text:h>
      <text:p text:style-name="P20"/>
      <text:p text:style-name="P23">-<text:span text:style-name="T42"> </text:span>Se<text:span text:style-name="T41"> </text:span>fija<text:span text:style-name="T40"> </text:span>como<text:span text:style-name="T41"> </text:span>horario<text:span text:style-name="T40"> </text:span>GENERAL<text:span text:style-name="T42"> </text:span>de<text:span text:style-name="T40"> </text:span>funcionamiento<text:span text:style-name="T42"> </text:span>para<text:span text:style-name="T42"> </text:span>estas<text:span text:style-name="T40"> </text:span>barras<text:span text:style-name="T41"> </text:span>el<text:span text:style-name="T40"> </text:span><text:span text:style-name="T5">siguiente:</text:span></text:p>
      <text:p text:style-name="P25"/>
      <text:p text:style-name="P40"><text:span text:style-name="T24">Viernes</text:span><text:span text:style-name="T22"> </text:span><text:span text:style-name="T24">13</text:span><text:span text:style-name="T25"> </text:span><text:span text:style-name="T24">y</text:span><text:span text:style-name="T27"> </text:span><text:span text:style-name="T24">sábado</text:span><text:span text:style-name="T22"> </text:span><text:span text:style-name="T25">14:</text:span><text:span text:style-name="T24"><text:tab/>Hasta</text:span><text:span text:style-name="T25"> </text:span><text:span text:style-name="T24">las</text:span><text:span text:style-name="T22"> </text:span><text:span text:style-name="T24">1,30</text:span><text:span text:style-name="T27"> </text:span><text:span text:style-name="T18">horas.</text:span></text:p>
      <text:p text:style-name="P42"><text:span text:style-name="T24">De</text:span><text:span text:style-name="T25"> </text:span><text:span text:style-name="T24">domingo</text:span><text:span text:style-name="T22"> </text:span><text:span text:style-name="T24">15</text:span><text:span text:style-name="T27"> </text:span><text:span text:style-name="T24">a</text:span><text:span text:style-name="T13"> </text:span><text:span text:style-name="T24">jueves</text:span><text:span text:style-name="T29"> </text:span><text:span text:style-name="T25">19:</text:span><text:span text:style-name="T24"><text:tab/>Hasta</text:span><text:span text:style-name="T22"> </text:span><text:span text:style-name="T24">las</text:span><text:span text:style-name="T22"> </text:span><text:span text:style-name="T24">01,00</text:span><text:span text:style-name="T31"> </text:span><text:span text:style-name="T18">horas.</text:span></text:p>
      <text:p text:style-name="P41"><text:span text:style-name="T24">Viernes</text:span><text:span text:style-name="T22"> </text:span><text:span text:style-name="T24">20</text:span><text:span text:style-name="T25"> </text:span><text:span text:style-name="T24">y</text:span><text:span text:style-name="T27"> </text:span><text:span text:style-name="T24">sábado</text:span><text:span text:style-name="T22"> </text:span><text:span text:style-name="T25">21:</text:span><text:span text:style-name="T24"><text:tab/>Hasta</text:span><text:span text:style-name="T25"> </text:span><text:span text:style-name="T24">las</text:span><text:span text:style-name="T22"> </text:span><text:span text:style-name="T24">2,30</text:span><text:span text:style-name="T27"> </text:span><text:span text:style-name="T18">horas.</text:span></text:p>
      <text:p text:style-name="P43"><text:span text:style-name="T24">Domingo</text:span><text:span text:style-name="T33"> </text:span><text:span text:style-name="T25">22:</text:span><text:span text:style-name="T24"><text:tab/>Hasta</text:span><text:span text:style-name="T22"> </text:span><text:span text:style-name="T24">las</text:span><text:span text:style-name="T22"> </text:span><text:span text:style-name="T24">22,30</text:span><text:span text:style-name="T31"> </text:span><text:span text:style-name="T18">horas.</text:span></text:p>
      <text:p text:style-name="P12"/>
      <text:list xml:id="list5946893920965772301" text:style-name="WWNum1">
        <text:list-item>
          <text:p text:style-name="P33"><text:span text:style-name="T6">El sábado día 14 se cerrarán barras y terrazas a partir de las 18:00h de los locales sitos en la Calle Gran Vía y Carretera de Pozuelo hasta la ermita para el paso de la procesión</text:span><text:span text:style-name="T34"> </text:span><text:span text:style-name="T6">del</text:span><text:span text:style-name="T35"> </text:span><text:span text:style-name="T6">Santísimo</text:span><text:span text:style-name="T34"> </text:span><text:span text:style-name="T6">Cristo</text:span><text:span text:style-name="T35"> </text:span><text:span text:style-name="T6">de</text:span><text:span text:style-name="T34"> </text:span><text:span text:style-name="T6">los</text:span><text:span text:style-name="T34"> </text:span><text:span text:style-name="T6">Remedios,</text:span><text:span text:style-name="T35"> </text:span><text:span text:style-name="T6">reanudándose</text:span><text:span text:style-name="T34"> </text:span><text:span text:style-name="T6">la</text:span><text:span text:style-name="T35"> </text:span><text:span text:style-name="T6">actividad</text:span><text:span text:style-name="T34"> </text:span><text:span text:style-name="T6">tras</text:span><text:span text:style-name="T35"> </text:span><text:span text:style-name="T6">el</text:span><text:span text:style-name="T34"> </text:span><text:span text:style-name="T6">paso de la misma.</text:span></text:p>
        </text:list-item>
      </text:list>
      <text:p text:style-name="P3"/>
      <text:p text:style-name="P3"/>
      <text:p text:style-name="P3"/>
      <text:p text:style-name="P26"/>
      <text:p text:style-name="P39"><text:span text:style-name="T46">Página</text:span><text:span text:style-name="T47"> </text:span><text:span text:style-name="T48">2</text:span><text:span text:style-name="T49"> </text:span><text:span text:style-name="T46">de</text:span><text:span text:style-name="T50"> </text:span><text:span text:style-name="T51">3</text:span></text:p>
      <text:p text:style-name="P32"><draw:g text:anchor-type="paragraph" draw:z-index="12" draw:name="Group 15" draw:style-name="gr2"><draw:frame draw:name="Image 16" draw:style-name="gr3" draw:text-style-name="P63" svg:width="3.89cm" svg:height="2.107cm" svg:x="3.689cm" svg:y="4.209cm"><draw:image xlink:href="Pictures/10000201000000AF0000005B59526D79.png" xlink:type="simple" xlink:show="embed" xlink:actuate="onLoad"><text:p/></draw:image></draw:frame><draw:custom-shape draw:name="Graphic 17" draw:style-name="gr4" draw:text-style-name="P64" svg:width="17.052cm" svg:height="25.052cm" svg:x="2.475cm" svg:y="3.175cm"><text:p/><draw:enhanced-geometry draw:mirror-horizontal="false" draw:mirror-vertical="false" drawooo:sub-view-size="6120130 9000490" draw:text-areas="0 0 ?f0 ?f1" svg:viewBox="0 0 0 0" draw:type="ooxml-non-primitive" draw:enhanced-path="M 0 8999994 L 6120003 8999994 6120003 0 0 0 0 8999994 Z N"><draw:equation draw:name="f0" draw:formula="logwidth"/><draw:equation draw:name="f1" draw:formula="logheight"/></draw:enhanced-geometry></draw:custom-shape></draw:g><draw:custom-shape text:anchor-type="paragraph" draw:z-index="6" draw:name="Graphic 18" draw:style-name="gr1" draw:text-style-name="P63" svg:width="1.202cm" svg:height="5.001cm" svg:x="0.998cm" svg:y="3.2cm"><text:p/><draw:enhanced-geometry draw:mirror-horizontal="false" draw:mirror-vertical="false" drawooo:sub-view-size="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432434 1800225" draw:text-areas="0 0 ?f0 ?f1" svg:viewBox="0 0 0 0" draw:type="ooxml-non-primitive" draw:enhanced-path="M 432003 1785886 L 0 1785886 0 1800009 432003 1800009 432003 1785886 Z N M 432003 1771777 L 0 1771777 0 1778838 432003 1778838 432003 1771777 Z N M 432003 1750593 L 0 1750593 0 1757654 432003 1757654 432003 1750593 Z N M 432003 1715300 L 0 1715300 0 1722361 432003 1722361 432003 1715300 Z N M 432003 1694116 L 0 1694116 0 1708238 432003 1708238 432003 1694116 Z N M 432003 1665884 L 0 1665884 0 1672945 432003 1672945 432003 1665884 Z N M 432003 1637652 L 0 1637652 0 1644713 432003 1644713 432003 1637652 Z N M 432003 1616468 L 0 1616468 0 1630591 432003 1630591 432003 1616468 Z N M 432003 1574126 L 0 1574126 0 1595297 432003 1595297 432003 1574126 Z N M 432003 1552943 L 0 1552943 0 1567065 432003 1567065 432003 1552943 Z N M 432003 1524723 L 0 1524723 0 1545894 432003 1545894 432003 1524723 Z N M 432003 1510588 L 0 1510588 0 1517650 432003 1517650 432003 1510588 Z N M 432003 1482356 L 0 1482356 0 1489417 432003 1489417 432003 1482356 Z N M 432003 1447076 L 0 1447076 0 1468247 432003 1468247 432003 1447076 Z N M 432003 1418831 L 0 1418831 0 1432953 432003 1432953 432003 1418831 Z N M 432003 1397647 L 0 1397647 0 1411770 432003 1411770 432003 1397647 Z N M 432003 1383538 L 0 1383538 0 1390599 432003 1390599 432003 1383538 Z N M 432003 1341196 L 0 1341196 0 1362367 432003 1362367 432003 1341196 Z N M 432003 1327061 L 0 1327061 0 1334122 432003 1334122 432003 1327061 Z N M 432003 1298829 L 0 1298829 0 1312951 432003 1312951 432003 1298829 Z N M 432003 1270596 L 0 1270596 0 1291767 432003 1291767 432003 1270596 Z N M 432003 1235303 L 0 1235303 0 1256474 432003 1256474 432003 1235303 Z N M 432003 1207071 L 0 1207071 0 1214132 432003 1214132 432003 1207071 Z N M 432003 1185887 L 0 1185887 0 1200010 432003 1200010 432003 1185887 Z N M 432003 1171778 L 0 1171778 0 1178839 432003 1178839 432003 1171778 Z N M 432003 1136472 L 0 1136472 0 1150594 432003 1150594 432003 1136472 Z N M 432003 1108252 L 0 1108252 0 1129423 432003 1129423 432003 1108252 Z N M 432003 1094117 L 0 1094117 0 1101178 432003 1101178 432003 1094117 Z N M 432003 1058824 L 0 1058824 0 1072946 432003 1072946 432003 1058824 Z N M 432003 1030605 L 0 1030605 0 1051775 432003 1051775 432003 1030605 Z N M 432003 1016482 L 0 1016482 0 1023543 432003 1023543 432003 1016482 Z N M 432003 981176 L 0 981176 0 995299 432003 995299 432003 981176 Z N M 432003 952944 L 0 952944 0 960005 432003 960005 432003 952944 Z N M 432003 938834 L 0 938834 0 945896 432003 945896 432003 938834 Z N M 432003 917651 L 0 917651 0 931773 432003 931773 432003 917651 Z N M 432003 875309 L 0 875309 0 896480 432003 896480 432003 875309 Z N M 432003 861187 L 0 861187 0 868248 432003 868248 432003 861187 Z N M 432003 832942 L 0 832942 0 847064 432003 847064 432003 832942 Z N M 432003 804722 L 0 804722 0 825893 432003 825893 432003 804722 Z N M 432003 776478 L 0 776478 0 790600 432003 790600 432003 776478 Z N M 432003 755307 L 0 755307 0 762368 432003 762368 432003 755307 Z N M 432003 720013 L 0 720013 0 741184 432003 741184 432003 720013 Z N M 432003 691781 L 0 691781 0 712952 432003 712952 432003 691781 Z N M 432003 677659 L 0 677659 0 684720 432003 684720 432003 677659 Z N M 432003 642353 L 0 642353 0 656475 432003 656475 432003 642353 Z N M 432003 628243 L 0 628243 0 635304 432003 635304 432003 628243 Z N M 432003 592950 L 0 592950 0 607072 432003 607072 432003 592950 Z N M 432003 578827 L 0 578827 0 585889 432003 585889 432003 578827 Z N M 432003 543534 L 0 543534 0 557657 432003 557657 432003 543534 Z N M 432003 515302 L 0 515302 0 522363 432003 522363 432003 515302 Z N M 432003 487070 L 0 487070 0 508241 432003 508241 432003 487070 Z N M 432003 472948 L 0 472948 0 480009 432003 480009 432003 472948 Z N M 432003 437667 L 0 437667 0 458838 432003 458838 432003 437667 Z N M 432003 416471 L 0 416471 0 430593 432003 430593 432003 416471 Z N M 432003 395300 L 0 395300 0 402361 432003 402361 432003 395300 Z N M 432003 367068 L 0 367068 0 388239 432003 388239 432003 367068 Z N M 432003 331774 L 0 331774 0 360006 432003 360006 432003 331774 Z N M 432003 310591 L 0 310591 0 324713 432003 324713 432003 310591 Z N M 432003 289420 L 0 289420 0 303542 432003 303542 432003 289420 Z N M 432003 261175 L 0 261175 0 275297 432003 275297 432003 261175 Z N M 432003 240004 L 0 240004 0 247065 432003 247065 432003 240004 Z N M 432003 218833 L 0 218833 0 225894 432003 225894 432003 218833 Z N M 432003 190588 L 0 190588 0 204711 432003 204711 432003 190588 Z N M 432003 155295 L 0 155295 0 169418 432003 169418 432003 155295 Z N M 432003 127063 L 0 127063 0 141185 432003 141185 432003 127063 Z N M 432003 98831 L 0 98831 0 112953 432003 112953 432003 98831 Z N M 432003 77647 L 0 77647 0 91770 432003 91770 432003 77647 Z N M 432003 35306 L 0 35306 0 56476 432003 56476 432003 35306 Z N M 432003 21183 L 0 21183 0 28244 432003 28244 432003 21183 Z N M 432003 0 L 0 0 0 14122 432003 14122 432003 0 Z N"><draw:equation draw:name="f0" draw:formula="logwidth"/><draw:equation draw:name="f1" draw:formula="logheight"/></draw:enhanced-geometry></draw:custom-shape></text:p>
      <text:p text:style-name="P5"/>
      <text:p text:style-name="P5"/>
      <text:p text:style-name="P5"/>
      <text:p text:style-name="P5"/>
      <text:p text:style-name="P28"/>
      <text:h text:style-name="P61" text:outline-level="2">6.-<text:span text:style-name="T43"> </text:span>ESPECIFICACIONES<text:span text:style-name="T39"> </text:span>DE<text:span text:style-name="T39"> </text:span>LA<text:span text:style-name="T39"> </text:span><text:span text:style-name="T5">INSTALACIÓN:</text:span></text:h>
      <text:p text:style-name="P11"/>
      <text:list xml:id="list61713701879853" text:continue-numbering="true" text:style-name="WWNum1">
        <text:list-item>
          <text:p text:style-name="P34"><draw:frame draw:style-name="fr1" draw:name="Textbox 19" text:anchor-type="paragraph" svg:x="1.115cm" svg:y="-0.219cm" svg:width="0.473cm" svg:height="19.789cm" draw:z-index="7"><draw:text-box><text:p text:style-name="P1"><text:span text:style-name="T1">Esta</text:span><text:span text:style-name="T2"> </text:span><text:span text:style-name="T1">es</text:span><text:span text:style-name="T2"> </text:span><text:span text:style-name="T1">una</text:span><text:span text:style-name="T2"> </text:span><text:span text:style-name="T1">copia</text:span><text:span text:style-name="T2"> </text:span><text:span text:style-name="T1">impresa</text:span><text:span text:style-name="T2"> </text:span><text:span text:style-name="T1">del</text:span><text:span text:style-name="T2"> </text:span><text:span text:style-name="T1">documento</text:span><text:span text:style-name="T2"> </text:span><text:span text:style-name="T1">electrónico</text:span><text:span text:style-name="T2"> </text:span><text:span text:style-name="T1">(Ref:</text:span><text:span text:style-name="T2"> </text:span><text:span text:style-name="T1">3175452</text:span><text:span text:style-name="T2"> </text:span><text:span text:style-name="T1">DKS1Q-XLLFK-4WER0</text:span><text:span text:style-name="T2"> </text:span><text:span text:style-name="T1">66ADEB23E50F1C133D5B29B45C6159D76B72E3A0)</text:span><text:span text:style-name="T2"> </text:span><text:span text:style-name="T1">generada</text:span><text:span text:style-name="T2"> </text:span><text:span text:style-name="T1">con</text:span><text:span text:style-name="T2"> </text:span><text:span text:style-name="T1">la</text:span><text:span text:style-name="T2"> </text:span><text:span text:style-name="T1">aplicación</text:span><text:span text:style-name="T2"> </text:span><text:span text:style-name="T1">informática</text:span><text:span text:style-name="T2"> </text:span><text:span text:style-name="T1">Firmadoc.</text:span><text:span text:style-name="T2"> </text:span><text:span text:style-name="T1">El</text:span><text:span text:style-name="T2"> </text:span><text:span text:style-name="T1">documento</text:span><text:span text:style-name="T2"> </text:span><text:span text:style-name="T1">está</text:span><text:span text:style-name="T2"> </text:span><text:span text:style-name="T1">FIRMADO.</text:span><text:span text:style-name="T2"> </text:span><text:span text:style-name="T1">Mediante</text:span><text:span text:style-name="T2"> </text:span><text:span text:style-name="T1">el</text:span><text:span text:style-name="T2"> </text:span><text:span text:style-name="T1">código</text:span><text:span text:style-name="T2"> </text:span><text:span text:style-name="T1">de</text:span><text:span text:style-name="T3"> </text:span><text:span text:style-name="T1">verificación puede comprobar la validez de la firma electrónica de los documentos firmados en la dirección web: https://sede.majadahonda.org/portal/verificarDocumentos.do</text:span></text:p></draw:text-box></draw:frame><text:span text:style-name="T6">Los</text:span><text:span text:style-name="T32"> </text:span><text:span text:style-name="T6">titulares</text:span><text:span text:style-name="T23"> </text:span><text:span text:style-name="T6">de</text:span><text:span text:style-name="T23"> </text:span><text:span text:style-name="T6">los</text:span><text:span text:style-name="T32"> </text:span><text:span text:style-name="T6">establecimientos</text:span><text:span text:style-name="T32"> </text:span><text:span text:style-name="T6">que</text:span><text:span text:style-name="T32"> </text:span><text:span text:style-name="T6">instalen</text:span><text:span text:style-name="T23"> </text:span><text:span text:style-name="T6">barras</text:span><text:span text:style-name="T23"> </text:span><text:span text:style-name="T6">deberán</text:span><text:span text:style-name="T30"> </text:span><text:span text:style-name="T6">proteger</text:span><text:span text:style-name="T23"> </text:span><text:span text:style-name="T6">el</text:span><text:span text:style-name="T30"> </text:span><text:span text:style-name="T6">suelo</text:span><text:span text:style-name="T28"> </text:span><text:span text:style-name="T6">en </text:span><text:span text:style-name="T17">la</text:span><text:span text:style-name="T14"> </text:span><text:span text:style-name="T17">zona</text:span><text:span text:style-name="T14"> </text:span><text:span text:style-name="T17">de</text:span><text:span text:style-name="T14"> </text:span><text:span text:style-name="T17">preparación</text:span><text:span text:style-name="T14"> </text:span><text:span text:style-name="T17">de</text:span><text:span text:style-name="T14"> </text:span><text:span text:style-name="T17">alimentos</text:span><text:span text:style-name="T14"> </text:span><text:span text:style-name="T17">para</text:span><text:span text:style-name="T23"> </text:span><text:span text:style-name="T17">garantizar</text:span><text:span text:style-name="T26"> </text:span><text:span text:style-name="T17">que</text:span><text:span text:style-name="T14"> </text:span><text:span text:style-name="T17">se</text:span><text:span text:style-name="T23"> </text:span><text:span text:style-name="T17">evite</text:span><text:span text:style-name="T14"> </text:span><text:span text:style-name="T17">trasladar</text:span><text:span text:style-name="T26"> </text:span><text:span text:style-name="T17">cualquier</text:span><text:span text:style-name="T26"> </text:span><text:span text:style-name="T17">tipo </text:span><text:span text:style-name="T6">de residuos y/o suciedad al mismo.</text:span></text:p>
        </text:list-item>
        <text:list-item>
          <text:p text:style-name="P35"><text:span text:style-name="T6">En</text:span><text:span text:style-name="T20"> </text:span><text:span text:style-name="T6">el</text:span><text:span text:style-name="T10"> </text:span><text:span text:style-name="T6">caso</text:span><text:span text:style-name="T17"> </text:span><text:span text:style-name="T6">de</text:span><text:span text:style-name="T17"> </text:span><text:span text:style-name="T6">que</text:span><text:span text:style-name="T17"> </text:span><text:span text:style-name="T6">se desee cocinar</text:span><text:span text:style-name="T17"> </text:span><text:span text:style-name="T6">en</text:span><text:span text:style-name="T20"> </text:span><text:span text:style-name="T6">la</text:span><text:span text:style-name="T17"> </text:span><text:span text:style-name="T6">barra</text:span><text:span text:style-name="T17"> </text:span><text:span text:style-name="T6">alimentos</text:span><text:span text:style-name="T10"> </text:span><text:span text:style-name="T6">tipo</text:span><text:span text:style-name="T10"> </text:span><text:span text:style-name="T6">barbacoa, mediante</text:span><text:span text:style-name="T17"> </text:span><text:span text:style-name="T6">la instalación de parrilla, plancha o similar, se deberán adoptar y describir las medidas concretas necesarias para preservar el orden y la limpieza del espacio público que ocupen,</text:span><text:span text:style-name="T35"> </text:span><text:span text:style-name="T6">adjuntando</text:span><text:span text:style-name="T35"> </text:span><text:span text:style-name="T6">a</text:span><text:span text:style-name="T35"> </text:span><text:span text:style-name="T6">la</text:span><text:span text:style-name="T34"> </text:span><text:span text:style-name="T6">solicitud</text:span><text:span text:style-name="T36"> </text:span><text:span text:style-name="T6">un</text:span><text:span text:style-name="T35"> </text:span><text:span text:style-name="T6">croquis</text:span><text:span text:style-name="T35"> </text:span><text:span text:style-name="T6">indicativo</text:span><text:span text:style-name="T36"> </text:span><text:span text:style-name="T6">de</text:span><text:span text:style-name="T30"> </text:span><text:span text:style-name="T6">lo</text:span><text:span text:style-name="T35"> </text:span><text:span text:style-name="T6">indicado</text:span><text:span text:style-name="T36"> </text:span><text:span text:style-name="T6">en</text:span><text:span text:style-name="T35"> </text:span><text:span text:style-name="T6">las</text:span><text:span text:style-name="T36"> </text:span><text:span text:style-name="T6">condiciones señaladas en el apartado 4.</text:span></text:p>
        </text:list-item>
      </text:list>
      <text:p text:style-name="P10">Además,<text:span text:style-name="T76"> </text:span>también<text:span text:style-name="T79"> </text:span>deberán<text:span text:style-name="T5"> </text:span>reunir<text:span text:style-name="T78"> </text:span>las<text:span text:style-name="T79"> </text:span>condiciones<text:span text:style-name="T5"> </text:span>de<text:span text:style-name="T79"> </text:span>seguridad<text:span text:style-name="T79"> </text:span>precisas<text:span text:style-name="T79"> </text:span>para<text:span text:style-name="T5"> </text:span>asegurar su correcto<text:span text:style-name="T45"> </text:span>funcionamiento. En el caso de<text:span text:style-name="T45"> </text:span>que<text:span text:style-name="T45"> </text:span>su instalación precise de<text:span text:style-name="T45"> </text:span>suministro de electricidad o gas se adjuntará Certificado sellado por instalador autorizado de la Comunidad de Madrid<text:span text:style-name="T81">.</text:span></text:p>
      <text:h text:style-name="P62" text:outline-level="2">7.-<text:span text:style-name="T76"> </text:span><text:span text:style-name="T5">INSPECCIÓN:</text:span></text:h>
      <text:p text:style-name="P20"/>
      <text:p text:style-name="P14">En<text:span text:style-name="T39"> </text:span>todo<text:span text:style-name="T37"> </text:span>caso,<text:span text:style-name="T37"> </text:span>la<text:span text:style-name="T37"> </text:span>Policía<text:span text:style-name="T37"> </text:span>Local<text:span text:style-name="T39"> </text:span>tendrá<text:span text:style-name="T43"> </text:span>autoridad<text:span text:style-name="T37"> </text:span>suficiente<text:span text:style-name="T37"> </text:span>para<text:span text:style-name="T43"> </text:span>suspender<text:span text:style-name="T39"> </text:span>puntualmente dicha autorización a un local concreto cuando lo considere conveniente para la seguridad pública.</text:p>
      <text:p text:style-name="P44"><text:span text:style-name="T82">En</text:span><text:span text:style-name="T83"> </text:span><text:span text:style-name="T82">Majadahonda,</text:span><text:span text:style-name="T84"> </text:span><text:span text:style-name="T82">a</text:span><text:span text:style-name="T83"> </text:span><text:span text:style-name="T82">la</text:span><text:span text:style-name="T84"> </text:span><text:span text:style-name="T82">fecha</text:span><text:span text:style-name="T85"> </text:span><text:span text:style-name="T82">de</text:span><text:span text:style-name="T84"> </text:span><text:span text:style-name="T82">su</text:span><text:span text:style-name="T84"> </text:span><text:span text:style-name="T86">firma</text:span></text:p>
      <text:p text:style-name="P29"><text:span text:style-name="T5">LA</text:span> <text:span text:style-name="T5">ALCALDESA-PRESIDENTA</text:span></text:p>
      <text:p text:style-name="P30">Fdo.<text:span text:style-name="T88"> </text:span>Mª<text:span text:style-name="T39"> </text:span>Dolores<text:span text:style-name="T43"> </text:span>Moreno<text:span text:style-name="T39"> </text:span>Molinos (Firmado Electrónicamente)</text:p>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1"/>
      <text:p text:style-name="P39"><text:span text:style-name="T46">Página</text:span><text:span text:style-name="T47"> </text:span><text:span text:style-name="T48">3</text:span><text:span text:style-name="T49"> </text:span><text:span text:style-name="T46">de</text:span><text:span text:style-name="T50"> </text:span><text:span text:style-name="T51">3</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DejaVu Sans1" svg:font-family="'DejaVu Sans'" style:font-family-generic="swiss"/>
    <style:font-face style:name="Helvetica1" svg:font-family="Helvetica" style:font-family-generic="swiss"/>
    <style:font-face style:name="Arial" svg:font-family="Arial" style:font-family-generic="roman" style:font-pitch="variable"/>
    <style:font-face style:name="Arial Narrow" svg:font-family="'Arial Narrow'" style:font-family-generic="roman" style:font-pitch="variable"/>
    <style:font-face style:name="Calibri" svg:font-family="Calibri" style:font-family-generic="roman" style:font-pitch="variable"/>
    <style:font-face style:name="Helvetica" svg:font-family="Helvetica"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Calibri1" svg:font-family="Calibri" style:font-family-generic="system" style:font-pitch="variable"/>
    <style:font-face style:name="DejaVu Sans" svg:font-family="'DejaVu Sans'" style:font-family-generic="system" style:font-pitch="variable"/>
    <style:font-face style:name="Droid Sans Fallback" svg:font-family="'Droid Sans Fallback'" style:font-family-generic="system" style:font-pitch="variable"/>
    <style:font-face style:name="Helvetica2" svg:font-family="Helvetica"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style:use-window-font-color="true" style:font-name="Calibri" fo:font-size="11pt" fo:language="en" fo:country="US" style:letter-kerning="true" style:font-name-asian="Calibri1" style:font-size-asian="11pt" style:language-asian="en" style:country-asian="US" style:font-name-complex="F" style:font-size-complex="11pt" style:language-complex="ar" style:country-complex="SA"/>
    </style:default-style>
    <style:default-style style:family="paragraph">
      <style:paragraph-properties fo:margin-left="0cm" fo:margin-right="0cm" fo:margin-top="0cm" fo:margin-bottom="0cm" loext:contextual-spacing="false" fo:line-height="100%" fo:text-align="start" style:justify-single-word="false" fo:orphans="0" fo:widows="0" fo:hyphenation-ladder-count="no-limit" fo:text-indent="0cm" style:auto-text-indent="false" style:text-autospace="ideograph-alpha" style:punctuation-wrap="hanging" style:line-break="strict" style:tab-stop-distance="1.27cm" style:writing-mode="page"/>
      <style:text-properties style:use-window-font-color="true" style:font-name="Calibri" fo:font-size="11pt" fo:language="en" fo:country="US" style:letter-kerning="true" style:font-name-asian="Calibri1" style:font-size-asian="11pt" style:language-asian="en" style:country-asian="US"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style:font-name="Helvetica" fo:font-family="Helvetica" style:font-family-generic="roman" style:font-pitch="variable" fo:language="es" fo:country="ES" style:font-name-asian="Helvetica2" style:font-family-asian="Helvetica" style:font-family-generic-asian="system" style:font-pitch-asian="variable" style:language-asian="en" style:country-asian="US" style:font-name-complex="Helvetica2" style:font-family-complex="Helvetica" style:font-family-generic-complex="system" style:font-pitch-complex="variable"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Droid Sans Fallback" style:font-family-asian="'Droid Sans Fallback'"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120%"/>
      <style:text-properties style:font-name="Helvetica" fo:font-family="Helvetica" style:font-family-generic="roman" style:font-pitch="variable" fo:font-size="9pt" fo:language="es" fo:country="ES" style:font-name-asian="Helvetica2" style:font-family-asian="Helvetica" style:font-family-generic-asian="system" style:font-pitch-asian="variable" style:font-size-asian="9pt" style:language-asian="en" style:country-asian="US" style:font-name-complex="Helvetica2" style:font-family-complex="Helvetica" style:font-family-generic-complex="system" style:font-pitch-complex="variable" style:font-size-complex="9pt" style:language-complex="ar" style:country-complex="SA"/>
    </style:style>
    <style:style style:name="List" style:family="paragraph" style:parent-style-name="Text_20_body" style:class="list">
      <style:text-properties style:font-size-asian="12pt" style:font-name-complex="DejaVu Sans1" style:font-family-complex="'DejaVu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DejaVu Sans1" style:font-family-complex="'DejaVu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DejaVu Sans1" style:font-family-complex="'DejaVu Sans'" style:font-family-generic-complex="swiss"/>
    </style:style>
    <style:style style:name="Heading_20_1" style:display-name="Heading 1" style:family="paragraph" style:parent-style-name="Standard" style:default-outline-level="2" style:list-style-name="" style:class="text">
      <style:paragraph-properties fo:margin-left="4.33cm" fo:margin-right="0cm" fo:text-align="justify" style:justify-single-word="false" fo:text-indent="0cm" style:auto-text-indent="false"/>
      <style:text-properties style:font-name="Helvetica" fo:font-family="Helvetica" style:font-family-generic="roman" style:font-pitch="variable" fo:font-size="9pt" fo:language="es" fo:country="ES" fo:font-weight="bold" style:font-name-asian="Helvetica2" style:font-family-asian="Helvetica" style:font-family-generic-asian="system" style:font-pitch-asian="variable" style:font-size-asian="9pt" style:language-asian="en" style:country-asian="US" style:font-weight-asian="bold" style:font-name-complex="Helvetica2" style:font-family-complex="Helvetica" style:font-family-generic-complex="system" style:font-pitch-complex="variable" style:font-size-complex="9pt" style:language-complex="ar" style:country-complex="SA" style:font-weight-complex="bold"/>
    </style:style>
    <style:style style:name="Title" style:family="paragraph" style:parent-style-name="Standard" style:default-outline-level="" style:class="chapter">
      <style:paragraph-properties fo:margin-left="1.108cm" fo:margin-right="0cm" fo:text-align="center" style:justify-single-word="false" fo:text-indent="0cm" style:auto-text-indent="false"/>
      <style:text-properties style:font-name="Helvetica" fo:font-family="Helvetica" style:font-family-generic="roman" style:font-pitch="variable" fo:font-size="30pt" fo:language="es" fo:country="ES" fo:font-weight="bold" style:font-name-asian="Helvetica2" style:font-family-asian="Helvetica" style:font-family-generic-asian="system" style:font-pitch-asian="variable" style:font-size-asian="30pt" style:language-asian="en" style:country-asian="US" style:font-weight-asian="bold" style:font-name-complex="Helvetica2" style:font-family-complex="Helvetica" style:font-family-generic-complex="system" style:font-pitch-complex="variable" style:font-size-complex="30pt" style:language-complex="ar" style:country-complex="SA" style:font-weight-complex="bold"/>
    </style:style>
    <style:style style:name="List_20_Paragraph" style:display-name="List Paragraph" style:family="paragraph" style:parent-style-name="Standard" style:default-outline-level="">
      <style:paragraph-properties fo:margin-left="4.33cm" fo:margin-right="3.214cm" fo:text-align="justify" style:justify-single-word="false" fo:text-indent="0cm" style:auto-text-indent="false"/>
      <style:text-properties style:font-name="Helvetica" fo:font-family="Helvetica" style:font-family-generic="roman" style:font-pitch="variable" fo:language="es" fo:country="ES" style:font-name-asian="Helvetica2" style:font-family-asian="Helvetica" style:font-family-generic-asian="system" style:font-pitch-asian="variable" style:language-asian="en" style:country-asian="US" style:font-name-complex="Helvetica2" style:font-family-complex="Helvetica" style:font-family-generic-complex="system" style:font-pitch-complex="variable" style:language-complex="ar" style:country-complex="SA"/>
    </style:style>
    <style:style style:name="Table_20_Paragraph" style:display-name="Table Paragraph" style:family="paragraph" style:parent-style-name="Standard" style:default-outline-level="">
      <style:paragraph-properties fo:margin-left="0.097cm" fo:margin-right="0cm" fo:text-indent="0cm" style:auto-text-indent="false"/>
      <style:text-properties style:font-name="Helvetica" fo:font-family="Helvetica" style:font-family-generic="roman" style:font-pitch="variable" fo:language="es" fo:country="ES" style:font-name-asian="Helvetica2" style:font-family-asian="Helvetica" style:font-family-generic-asian="system" style:font-pitch-asian="variable" style:language-asian="en" style:country-asian="US" style:font-name-complex="Helvetica2" style:font-family-complex="Helvetica" style:font-family-generic-complex="system" style:font-pitch-complex="variable" style:language-complex="ar" style:country-complex="SA"/>
    </style:style>
    <style:style style:name="Frame_20_contents" style:display-name="Frame contents" style:family="paragraph" style:parent-style-name="Standard" style:class="extra"/>
    <style:style style:name="Header" style:family="paragraph" style:parent-style-name="Standard" style:class="extra"/>
    <style:style style:name="Default_20_Paragraph_20_Font" style:display-name="Default Paragraph Font" style:family="text"/>
    <style:style style:name="ListLabel_20_1" style:display-name="ListLabel 1" style:family="text">
      <style:text-properties fo:font-size="9pt" fo:letter-spacing="normal" fo:language="es" fo:country="ES" fo:font-style="normal" fo:font-weight="normal" style:font-name-asian="Helvetica2" style:font-family-asian="Helvetica" style:font-family-generic-asian="system" style:font-pitch-asian="variable" style:font-size-asian="9pt" style:language-asian="en" style:country-asian="US" style:font-style-asian="normal" style:font-weight-asian="normal" style:font-name-complex="Helvetica2" style:font-family-complex="Helvetica" style:font-family-generic-complex="system" style:font-pitch-complex="variable" style:font-size-complex="9pt" style:language-complex="ar" style:country-complex="SA" style:font-style-complex="normal" style:font-weight-complex="normal" style:text-scale="99%"/>
    </style:style>
    <style:style style:name="ListLabel_20_2" style:display-name="ListLabel 2" style:family="text">
      <style:text-properties fo:language="es" fo:country="ES" style:language-asian="en" style:country-asian="US" style:language-complex="ar" style:country-complex="SA"/>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style:num-suffix="-" text:bullet-char="-">
        <style:list-level-properties text:list-level-position-and-space-mode="label-alignment">
          <style:list-level-label-alignment text:label-followed-by="listtab" fo:text-indent="-0.224cm" fo:margin-left="4.33cm"/>
        </style:list-level-properties>
        <style:text-properties style:font-name="Helvetica1"/>
      </text:list-level-style-bullet>
      <text:list-level-style-bullet text:level="2" text:style-name="ListLabel_20_2" style:num-suffix="•" text:bullet-char="•">
        <style:list-level-properties text:list-level-position-and-space-mode="label-alignment">
          <style:list-level-label-alignment text:label-followed-by="listtab" fo:text-indent="-0.224cm" fo:margin-left="5.874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224cm" fo:margin-left="7.41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224cm" fo:margin-left="8.945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224cm" fo:margin-left="10.481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224cm" fo:margin-left="12.016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224cm" fo:margin-left="13.552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224cm" fo:margin-left="15.087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224cm" fo:margin-left="16.62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Table1" style:family="table">
      <style:table-properties style:width="19.299cm" fo:margin-left="0.106cm" fo:margin-top="0cm" fo:margin-bottom="0cm" table:align="left" style:writing-mode="lr-tb"/>
    </style:style>
    <style:style style:name="Table1.A" style:family="table-column">
      <style:table-column-properties style:column-width="6.098cm"/>
    </style:style>
    <style:style style:name="Table1.B" style:family="table-column">
      <style:table-column-properties style:column-width="9.398cm"/>
    </style:style>
    <style:style style:name="Table1.C" style:family="table-column">
      <style:table-column-properties style:column-width="3.803cm"/>
    </style:style>
    <style:style style:name="Table1.1" style:family="table-row">
      <style:table-row-properties style:min-row-height="0.997cm" fo:keep-together="auto"/>
    </style:style>
    <style:style style:name="Table1.A1" style:family="table-cell">
      <style:table-cell-properties style:border-line-width-bottom="0.026cm 0.026cm 0.026cm" fo:padding-left="0.012cm" fo:padding-right="0cm" fo:padding-top="0cm" fo:padding-bottom="0cm" fo:border-left="0.75pt solid #cccccc" fo:border-right="0.75pt solid #cccccc" fo:border-top="0.75pt solid #cccccc" fo:border-bottom="2.25pt double #cccccc"/>
    </style:style>
    <style:style style:name="Table1.2" style:family="table-row">
      <style:table-row-properties style:min-row-height="1.596cm" fo:keep-together="auto"/>
    </style:style>
    <style:style style:name="Table1.A2" style:family="table-cell">
      <style:table-cell-properties style:border-line-width-top="0.026cm 0.026cm 0.026cm" fo:padding-left="0.012cm" fo:padding-right="0cm" fo:padding-top="0cm" fo:padding-bottom="0cm" fo:border-left="0.75pt solid #cccccc" fo:border-right="0.75pt solid #cccccc" fo:border-top="2.25pt double #cccccc" fo:border-bottom="0.75pt solid #cccccc"/>
    </style:style>
    <style:style style:name="Table2" style:family="table">
      <style:table-properties style:width="19.299cm" fo:margin-left="0.106cm" fo:margin-top="0cm" fo:margin-bottom="0cm" table:align="left" style:writing-mode="lr-tb"/>
    </style:style>
    <style:style style:name="Table2.A" style:family="table-column">
      <style:table-column-properties style:column-width="6.098cm"/>
    </style:style>
    <style:style style:name="Table2.B" style:family="table-column">
      <style:table-column-properties style:column-width="9.398cm"/>
    </style:style>
    <style:style style:name="Table2.C" style:family="table-column">
      <style:table-column-properties style:column-width="3.803cm"/>
    </style:style>
    <style:style style:name="Table2.1" style:family="table-row">
      <style:table-row-properties style:min-row-height="0.997cm" fo:keep-together="auto"/>
    </style:style>
    <style:style style:name="Table2.A1" style:family="table-cell">
      <style:table-cell-properties style:border-line-width-bottom="0.026cm 0.026cm 0.026cm" fo:padding-left="0.012cm" fo:padding-right="0cm" fo:padding-top="0cm" fo:padding-bottom="0cm" fo:border-left="0.75pt solid #cccccc" fo:border-right="0.75pt solid #cccccc" fo:border-top="0.75pt solid #cccccc" fo:border-bottom="2.25pt double #cccccc"/>
    </style:style>
    <style:style style:name="Table2.2" style:family="table-row">
      <style:table-row-properties style:min-row-height="1.596cm" fo:keep-together="auto"/>
    </style:style>
    <style:style style:name="Table2.A2" style:family="table-cell">
      <style:table-cell-properties style:border-line-width-top="0.026cm 0.026cm 0.026cm" fo:padding-left="0.012cm" fo:padding-right="0cm" fo:padding-top="0cm" fo:padding-bottom="0cm" fo:border-left="0.75pt solid #cccccc" fo:border-right="0.75pt solid #cccccc" fo:border-top="2.25pt double #cccccc" fo:border-bottom="0.75pt solid #cccccc"/>
    </style:style>
    <style:style style:name="MP1" style:family="paragraph" style:parent-style-name="Text_20_body">
      <style:paragraph-properties fo:line-height="5%"/>
      <style:text-properties fo:font-size="10pt" style:font-size-asian="10pt"/>
    </style:style>
    <style:style style:name="MP2" style:family="paragraph" style:parent-style-name="Table_20_Paragraph">
      <style:paragraph-properties fo:margin-left="0.095cm" fo:margin-right="0cm" fo:margin-top="0.085cm" fo:margin-bottom="0cm" loext:contextual-spacing="false" fo:text-indent="0cm" style:auto-text-indent="false"/>
    </style:style>
    <style:style style:name="MP3" style:family="paragraph" style:parent-style-name="Table_20_Paragraph">
      <style:paragraph-properties fo:margin-left="0.196cm" fo:margin-right="0.87cm" fo:margin-top="0.131cm" fo:margin-bottom="0cm" loext:contextual-spacing="false" fo:text-indent="0cm" style:auto-text-indent="false"/>
    </style:style>
    <style:style style:name="MP4" style:family="paragraph" style:parent-style-name="Table_20_Paragraph">
      <style:paragraph-properties fo:margin-top="0.081cm" fo:margin-bottom="0cm" loext:contextual-spacing="false"/>
    </style:style>
    <style:style style:name="MP5" style:family="paragraph" style:parent-style-name="Table_20_Paragraph">
      <style:paragraph-properties fo:margin-left="0cm" fo:margin-right="0cm" fo:margin-top="0.042cm" fo:margin-bottom="0cm" loext:contextual-spacing="false" fo:text-indent="0cm" style:auto-text-indent="false"/>
      <style:text-properties style:font-name="Times New Roman" fo:font-size="4pt" style:font-size-asian="4pt"/>
    </style:style>
    <style:style style:name="MP6" style:family="paragraph" style:parent-style-name="Table_20_Paragraph">
      <style:paragraph-properties fo:margin-left="0.095cm" fo:margin-right="0cm" fo:text-indent="0cm" style:auto-text-indent="false"/>
    </style:style>
    <style:style style:name="MP7" style:family="paragraph" style:parent-style-name="Table_20_Paragraph">
      <style:paragraph-properties fo:margin-left="0.095cm" fo:margin-right="0.111cm" fo:margin-top="0.034cm" fo:margin-bottom="0cm" loext:contextual-spacing="false" fo:text-indent="0cm" style:auto-text-indent="false"/>
    </style:style>
    <style:style style:name="MP8" style:family="paragraph" style:parent-style-name="Table_20_Paragraph">
      <style:paragraph-properties fo:margin-top="0.104cm" fo:margin-bottom="0cm" loext:contextual-spacing="false"/>
    </style:style>
    <style:style style:name="MP9" style:family="paragraph" style:parent-style-name="Table_20_Paragraph">
      <style:paragraph-properties fo:margin-top="0.03cm" fo:margin-bottom="0cm" loext:contextual-spacing="false" fo:line-height="0.208cm"/>
    </style:style>
    <style:style style:name="MP10" style:family="paragraph" style:parent-style-name="Table_20_Paragraph">
      <style:paragraph-properties fo:line-height="0.208cm"/>
    </style:style>
    <style:style style:name="MP11" style:family="paragraph" style:parent-style-name="Table_20_Paragraph">
      <style:paragraph-properties fo:margin-left="0cm" fo:margin-right="0.074cm" fo:margin-top="0.035cm" fo:margin-bottom="0cm" loext:contextual-spacing="false" fo:line-height="0.25cm" fo:text-align="center" style:justify-single-word="false" fo:text-indent="0cm" style:auto-text-indent="false"/>
    </style:style>
    <style:style style:name="MP12" style:family="paragraph" style:parent-style-name="Table_20_Paragraph">
      <style:paragraph-properties fo:margin-left="0cm" fo:margin-right="0.074cm" fo:line-height="0.25cm" fo:text-align="center" style:justify-single-word="false" fo:text-indent="0cm" style:auto-text-indent="false"/>
    </style:style>
    <style:style style:name="MP13" style:family="paragraph" style:parent-style-name="Text_20_body">
      <style:paragraph-properties fo:margin-left="0.734cm" fo:margin-right="0cm" fo:line-height="106%" fo:text-indent="-0.7cm" style:auto-text-indent="false"/>
    </style:style>
    <style:style style:name="MP14" style:family="paragraph" style:parent-style-name="Table_20_Paragraph">
      <style:paragraph-properties fo:margin-left="0cm" fo:margin-right="0cm" fo:margin-top="0.042cm" fo:margin-bottom="0cm" loext:contextual-spacing="false" fo:text-indent="0cm" style:auto-text-indent="false"/>
      <style:text-properties style:font-name="Arial Narrow" fo:font-size="4pt" fo:font-weight="bold" style:font-size-asian="4pt" style:font-weight-asian="bold"/>
    </style:style>
    <style:style style:name="MT1" style:family="text">
      <style:text-properties fo:color="#696969" fo:font-size="4pt" fo:letter-spacing="-0.004cm" fo:font-weight="bold" style:font-size-asian="4pt" style:font-weight-asian="bold"/>
    </style:style>
    <style:style style:name="MT2" style:family="text">
      <style:text-properties fo:font-size="4pt" style:font-size-asian="4pt"/>
    </style:style>
    <style:style style:name="MT3" style:family="text">
      <style:text-properties fo:font-size="4pt" fo:letter-spacing="-0.011cm" style:font-size-asian="4pt"/>
    </style:style>
    <style:style style:name="MT4" style:family="text">
      <style:text-properties fo:font-size="4pt" fo:letter-spacing="-0.009cm" style:font-size-asian="4pt"/>
    </style:style>
    <style:style style:name="MT5" style:family="text">
      <style:text-properties fo:font-size="4pt" fo:font-weight="bold" style:font-size-asian="4pt" style:font-weight-asian="bold"/>
    </style:style>
    <style:style style:name="MT6" style:family="text">
      <style:text-properties fo:font-size="4pt" fo:letter-spacing="-0.009cm" fo:font-weight="bold" style:font-size-asian="4pt" style:font-weight-asian="bold"/>
    </style:style>
    <style:style style:name="MT7" style:family="text">
      <style:text-properties fo:font-size="4pt" fo:letter-spacing="-0.011cm" fo:font-weight="bold" style:font-size-asian="4pt" style:font-weight-asian="bold"/>
    </style:style>
    <style:style style:name="MT8" style:family="text">
      <style:text-properties fo:font-size="4pt" fo:letter-spacing="0.071cm" fo:font-weight="bold" style:font-size-asian="4pt" style:font-weight-asian="bold"/>
    </style:style>
    <style:style style:name="MT9" style:family="text">
      <style:text-properties fo:font-size="4pt" fo:letter-spacing="-0.004cm" fo:font-weight="bold" style:font-size-asian="4pt" style:font-weight-asian="bold"/>
    </style:style>
    <style:style style:name="MT10" style:family="text">
      <style:text-properties fo:color="#696969" fo:font-size="4pt" fo:letter-spacing="-0.004cm" style:font-size-asian="4pt"/>
    </style:style>
    <style:style style:name="MT11" style:family="text">
      <style:text-properties fo:color="#696969" fo:font-size="4pt" style:font-size-asian="4pt"/>
    </style:style>
    <style:style style:name="MT12" style:family="text">
      <style:text-properties fo:font-size="6pt" style:font-size-asian="6pt"/>
    </style:style>
    <style:style style:name="MT13" style:family="text">
      <style:text-properties fo:font-size="8pt" fo:font-weight="bold" style:font-size-asian="8pt" style:font-weight-asian="bold"/>
    </style:style>
    <style:style style:name="MT14" style:family="text">
      <style:text-properties fo:font-size="6pt" fo:letter-spacing="-0.007cm" style:font-size-asian="6pt"/>
    </style:style>
    <style:style style:name="MT15" style:family="text">
      <style:text-properties fo:font-size="6pt" fo:font-weight="bold" style:font-size-asian="6pt" style:font-weight-asian="bold"/>
    </style:style>
    <style:style style:name="MT16" style:family="text">
      <style:text-properties fo:font-size="6pt" fo:letter-spacing="-0.007cm" fo:font-weight="bold" style:font-size-asian="6pt" style:font-weight-asian="bold"/>
    </style:style>
    <style:style style:name="MT17" style:family="text">
      <style:text-properties fo:font-size="6pt" fo:letter-spacing="0.071cm" fo:font-weight="bold" style:font-size-asian="6pt" style:font-weight-asian="bold"/>
    </style:style>
    <style:style style:name="MT18" style:family="text">
      <style:text-properties fo:font-size="5pt" style:font-size-asian="5pt"/>
    </style:style>
    <style:style style:name="MT19" style:family="text">
      <style:text-properties fo:font-size="5pt" fo:letter-spacing="-0.018cm" style:font-size-asian="5pt"/>
    </style:style>
    <style:style style:name="MT20" style:family="text">
      <style:text-properties fo:font-size="5pt" fo:letter-spacing="-0.004cm" style:font-size-asian="5pt"/>
    </style:style>
    <style:style style:name="MT21" style:family="text">
      <style:text-properties fo:font-size="6pt" fo:letter-spacing="-0.004cm" fo:font-weight="bold" style:font-size-asian="6pt" style:font-weight-asian="bold"/>
    </style:style>
    <style:style style:name="MT22" style:family="text">
      <style:text-properties fo:font-size="6pt" fo:letter-spacing="-0.004cm" style:font-size-asian="6pt"/>
    </style:style>
    <style:style style:name="MT23" style:family="text">
      <style:text-properties fo:color="#374a67" style:font-name="Arial" style:text-scale="90%"/>
    </style:style>
    <style:style style:name="MT24" style:family="text">
      <style:text-properties fo:color="#374a67" style:font-name="Arial" fo:letter-spacing="-0.007cm"/>
    </style:style>
    <style:style style:name="MT25" style:family="text">
      <style:text-properties fo:color="#374a67" style:font-name="Arial" fo:letter-spacing="-0.019cm"/>
    </style:style>
    <style:style style:name="MT26" style:family="text">
      <style:text-properties fo:color="#374a67" style:font-name="Arial" fo:letter-spacing="-0.014cm"/>
    </style:style>
    <style:style style:name="Mfr1" style:family="graphic" style:parent-style-name="Frame">
      <style:graphic-properties fo:margin-left="0cm" fo:margin-right="0cm" fo:margin-top="0cm" fo:margin-bottom="0cm" style:run-through="background" style:wrap="run-through" style:number-wrapped-paragraphs="no-limit" style:vertical-pos="from-top" style:vertical-rel="page" style:horizontal-pos="from-left" style:horizontal-rel="page" draw:fill="none" fo:padding="0cm" fo:border="0.06pt solid #000000" draw:textarea-vertical-align="top"/>
    </style:style>
    <style:page-layout style:name="Mpm1">
      <style:page-layout-properties fo:page-width="21.001cm" fo:page-height="29.7cm" style:num-format="1" style:print-orientation="portrait" fo:margin-top="5.099cm" fo:margin-bottom="0.494cm" fo:margin-left="0.6cm" fo:margin-right="0.706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0%" style:color="#000000"/>
      </style:page-layout-properties>
      <style:header-style>
        <style:header-footer-properties fo:min-height="0.686cm" fo:margin-left="0cm" fo:margin-right="0cm" fo:margin-bottom="0.587cm" style:dynamic-spacing="true"/>
      </style:header-style>
      <style:footer-style/>
    </style:page-layout>
    <style:page-layout style:name="Mpm2">
      <style:page-layout-properties fo:page-width="21.001cm" fo:page-height="29.7cm" style:num-format="1" style:print-orientation="portrait" fo:margin-top="5.099cm" fo:margin-bottom="0.494cm" fo:margin-left="0.6cm" fo:margin-right="0.706cm" style:writing-mode="lr-tb" style:layout-grid-color="#c0c0c0" style:layout-grid-lines="23420"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0%" style:color="#000000"/>
      </style:page-layout-properties>
      <style:header-style>
        <style:header-footer-properties fo:min-height="0.686cm" fo:margin-left="0cm" fo:margin-right="0cm" fo:margin-bottom="0.587cm" style:dynamic-spacing="true"/>
      </style:header-style>
      <style:footer-style/>
    </style:page-layout>
  </office:automatic-styles>
  <office:master-styles>
    <style:master-page style:name="Standard" style:page-layout-name="Mpm1">
      <style:header>
        <text:p text:style-name="MP1"><draw:frame draw:style-name="Mfr1" draw:name="Textbox 1" text:anchor-type="paragraph" svg:x="0.684cm" svg:y="0.289cm" svg:width="19.533cm" svg:height="2.725cm" draw:z-index="0"><draw:text-box><table:table table:name="Table1" table:style-name="Table1"><table:table-column table:style-name="Table1.A"/><table:table-column table:style-name="Table1.B"/><table:table-column table:style-name="Table1.C"/><table:table-row table:style-name="Table1.1"><table:table-cell table:style-name="Table1.A1" office:value-type="string"><text:p text:style-name="MP2"><text:span text:style-name="MT1">DOCUMENTO</text:span></text:p><text:p text:style-name="MP3"><text:span text:style-name="MT2">DA-Documento</text:span><text:span text:style-name="MT3"> </text:span><text:span text:style-name="MT2">del</text:span><text:span text:style-name="MT4"> </text:span><text:span text:style-name="MT2">expediente:</text:span><text:span text:style-name="MT3"> </text:span><text:span text:style-name="MT5">02</text:span><text:span text:style-name="MT6"> </text:span><text:span text:style-name="MT5">BANDO</text:span><text:span text:style-name="MT7"> </text:span><text:span text:style-name="MT5">BARRAS</text:span><text:span text:style-name="MT6"> </text:span><text:span text:style-name="MT5">FIESTAS</text:span><text:span text:style-name="MT7"> </text:span><text:span text:style-name="MT5">PATRONALES</text:span><text:span text:style-name="MT8"> </text:span><text:span text:style-name="MT9">2024_23-08-24</text:span></text:p></table:table-cell><table:table-cell table:style-name="Table1.A1" table:number-columns-spanned="2" office:value-type="string"><text:p text:style-name="MP4"><text:span text:style-name="MT10">IDENTIFICADORES</text:span></text:p></table:table-cell><table:covered-table-cell/></table:table-row><table:table-row table:style-name="Table1.2"><table:table-cell table:style-name="Table1.A2" office:value-type="string"><text:p text:style-name="MP5"/><text:p text:style-name="MP6"><text:span text:style-name="MT11">OTROS </text:span><text:span text:style-name="MT10">DATOS</text:span></text:p><text:p text:style-name="MP7"><text:span text:style-name="MT12">Código para validación: </text:span><text:span text:style-name="MT13">DKS1Q-XLLFK-4WER0 </text:span><text:span text:style-name="MT12">Fecha</text:span><text:span text:style-name="MT14"> </text:span><text:span text:style-name="MT12">de</text:span><text:span text:style-name="MT14"> </text:span><text:span text:style-name="MT12">emisión:</text:span><text:span text:style-name="MT14"> </text:span><text:span text:style-name="MT15">23</text:span><text:span text:style-name="MT16"> </text:span><text:span text:style-name="MT15">de</text:span><text:span text:style-name="MT16"> </text:span><text:span text:style-name="MT15">Agosto</text:span><text:span text:style-name="MT16"> </text:span><text:span text:style-name="MT15">de</text:span><text:span text:style-name="MT16"> </text:span><text:span text:style-name="MT15">2024</text:span><text:span text:style-name="MT16"> </text:span><text:span text:style-name="MT15">a</text:span><text:span text:style-name="MT16"> </text:span><text:span text:style-name="MT15">las</text:span><text:span text:style-name="MT16"> </text:span><text:span text:style-name="MT15">12:29:47</text:span><text:span text:style-name="MT17"> </text:span><text:span text:style-name="MT15">Página </text:span><text:span text:style-name="MT15"><text:page-number text:select-page="current">1</text:page-number></text:span><text:span text:style-name="MT15"> de </text:span><text:span text:style-name="MT15"><text:page-count>3</text:page-count></text:span></text:p></table:table-cell><table:table-cell table:style-name="Table1.A2" office:value-type="string"><text:p text:style-name="MP8"><text:span text:style-name="MT10">FIRMAS</text:span></text:p><text:p text:style-name="MP9"><text:span text:style-name="MT18">El documento ha sido firmado o aprobado por </text:span><text:span text:style-name="MT19">:</text:span></text:p><text:p text:style-name="MP10"><text:span text:style-name="MT18">1.- Alcaldesa Presidenta del AYUNTAMIENTO DE MAJADAHONDA. Firmado 23/08/2024 </text:span><text:span text:style-name="MT20">12:26</text:span></text:p></table:table-cell><table:table-cell table:style-name="Table1.A2" office:value-type="string"><text:p text:style-name="MP8"><text:span text:style-name="MT10">ESTADO</text:span></text:p><text:p text:style-name="MP11"><text:span text:style-name="MT21">FIRMADO</text:span></text:p><text:p text:style-name="MP12"><text:span text:style-name="MT12">23/08/2024 </text:span><text:span text:style-name="MT22">12:26</text:span></text:p></table:table-cell></table:table-row></table:table><text:p text:style-name="Text_20_body"/></draw:text-box></draw:frame><draw:frame draw:style-name="Mfr1" draw:name="Textbox 2" text:anchor-type="paragraph" svg:x="11.215cm" svg:y="5.062cm" svg:width="5.817cm" svg:height="0.79cm" draw:z-index="8"><draw:text-box><text:p text:style-name="MP13"><text:span text:style-name="MT23">CONCEJALÍA DE URBANISMO, VIVIENDA, </text:span><text:span text:style-name="MT24">OBRAS</text:span><text:span text:style-name="MT25"> </text:span><text:span text:style-name="MT24">E</text:span><text:span text:style-name="MT26"> </text:span><text:span text:style-name="MT24">INFRAESTRUCTURAS</text:span></text:p></draw:text-box></draw:frame></text:p>
      </style:header>
    </style:master-page>
    <style:master-page style:name="Converted1" style:page-layout-name="Mpm2">
      <style:header>
        <text:p text:style-name="MP1"><draw:frame draw:style-name="Mfr1" draw:name="Textbox 8" text:anchor-type="paragraph" svg:x="0.684cm" svg:y="0.289cm" svg:width="19.533cm" svg:height="2.725cm" draw:z-index="3"><draw:text-box><table:table table:name="Table2" table:style-name="Table2"><table:table-column table:style-name="Table2.A"/><table:table-column table:style-name="Table2.B"/><table:table-column table:style-name="Table2.C"/><table:table-row table:style-name="Table2.1"><table:table-cell table:style-name="Table2.A1" office:value-type="string"><text:p text:style-name="MP2"><text:span text:style-name="MT1">DOCUMENTO</text:span></text:p><text:p text:style-name="MP3"><text:span text:style-name="MT2">DA-Documento</text:span><text:span text:style-name="MT3"> </text:span><text:span text:style-name="MT2">del</text:span><text:span text:style-name="MT4"> </text:span><text:span text:style-name="MT2">expediente:</text:span><text:span text:style-name="MT3"> </text:span><text:span text:style-name="MT5">02</text:span><text:span text:style-name="MT6"> </text:span><text:span text:style-name="MT5">BANDO</text:span><text:span text:style-name="MT7"> </text:span><text:span text:style-name="MT5">BARRAS</text:span><text:span text:style-name="MT6"> </text:span><text:span text:style-name="MT5">FIESTAS</text:span><text:span text:style-name="MT7"> </text:span><text:span text:style-name="MT5">PATRONALES</text:span><text:span text:style-name="MT8"> </text:span><text:span text:style-name="MT9">2024_23-08-24</text:span></text:p></table:table-cell><table:table-cell table:style-name="Table2.A1" table:number-columns-spanned="2" office:value-type="string"><text:p text:style-name="MP4"><text:span text:style-name="MT10">IDENTIFICADORES</text:span></text:p></table:table-cell><table:covered-table-cell/></table:table-row><table:table-row table:style-name="Table2.2"><table:table-cell table:style-name="Table2.A2" office:value-type="string"><text:p text:style-name="MP14"/><text:p text:style-name="MP6"><text:span text:style-name="MT11">OTROS </text:span><text:span text:style-name="MT10">DATOS</text:span></text:p><text:p text:style-name="MP7"><text:span text:style-name="MT12">Código para validación: </text:span><text:span text:style-name="MT13">DKS1Q-XLLFK-4WER0 </text:span><text:span text:style-name="MT12">Fecha</text:span><text:span text:style-name="MT14"> </text:span><text:span text:style-name="MT12">de</text:span><text:span text:style-name="MT14"> </text:span><text:span text:style-name="MT12">emisión:</text:span><text:span text:style-name="MT14"> </text:span><text:span text:style-name="MT15">23</text:span><text:span text:style-name="MT16"> </text:span><text:span text:style-name="MT15">de</text:span><text:span text:style-name="MT16"> </text:span><text:span text:style-name="MT15">Agosto</text:span><text:span text:style-name="MT16"> </text:span><text:span text:style-name="MT15">de</text:span><text:span text:style-name="MT16"> </text:span><text:span text:style-name="MT15">2024</text:span><text:span text:style-name="MT16"> </text:span><text:span text:style-name="MT15">a</text:span><text:span text:style-name="MT16"> </text:span><text:span text:style-name="MT15">las</text:span><text:span text:style-name="MT16"> </text:span><text:span text:style-name="MT15">12:29:47</text:span><text:span text:style-name="MT17"> </text:span><text:span text:style-name="MT15">Página </text:span><text:span text:style-name="MT15"><text:page-number text:select-page="current">2</text:page-number></text:span><text:span text:style-name="MT15"> de </text:span><text:span text:style-name="MT15"><text:page-count>3</text:page-count></text:span></text:p></table:table-cell><table:table-cell table:style-name="Table2.A2" office:value-type="string"><text:p text:style-name="MP8"><text:span text:style-name="MT10">FIRMAS</text:span></text:p><text:p text:style-name="MP9"><text:span text:style-name="MT18">El documento ha sido firmado o aprobado por </text:span><text:span text:style-name="MT19">:</text:span></text:p><text:p text:style-name="MP10"><text:span text:style-name="MT18">1.- Alcaldesa Presidenta del AYUNTAMIENTO DE MAJADAHONDA. Firmado 23/08/2024 </text:span><text:span text:style-name="MT20">12:26</text:span></text:p></table:table-cell><table:table-cell table:style-name="Table2.A2" office:value-type="string"><text:p text:style-name="MP8"><text:span text:style-name="MT10">ESTADO</text:span></text:p><text:p text:style-name="MP11"><text:span text:style-name="MT21">FIRMADO</text:span></text:p><text:p text:style-name="MP12"><text:span text:style-name="MT12">23/08/2024 </text:span><text:span text:style-name="MT22">12:26</text:span></text:p></table:table-cell></table:table-row></table:table><text:p text:style-name="Text_20_body"/></draw:text-box></draw:frame><draw:frame draw:style-name="Mfr1" draw:name="Textbox 9" text:anchor-type="paragraph" svg:x="11.215cm" svg:y="5.062cm" svg:width="5.817cm" svg:height="0.79cm" draw:z-index="9"><draw:text-box><text:p text:style-name="MP13"><text:span text:style-name="MT23">CONCEJALÍA DE URBANISMO, VIVIENDA, </text:span><text:span text:style-name="MT24">OBRAS</text:span><text:span text:style-name="MT25"> </text:span><text:span text:style-name="MT24">E</text:span><text:span text:style-name="MT26"> </text:span><text:span text:style-name="MT24">INFRAESTRUCTURAS</text:span></text:p></draw:text-box></draw:frame></text:p>
      </style:header>
    </style:master-page>
    <style:master-page style:name="Converted2" style:page-layout-name="Mpm2">
      <style:header>
        <text:p text:style-name="Header"/>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Bando</dc:title>
    <meta:creation-date>2024-08-23T10:40:02</meta:creation-date>
    <dc:date>2024-08-23T10:40:02</dc:date>
    <meta:editing-duration>P0D</meta:editing-duration>
    <meta:generator>LibreOffice/4.3.3.2$Linux_X86_64 LibreOffice_project/430m0$Build-2</meta:generator>
    <meta:document-statistic meta:table-count="2" meta:image-count="0" meta:object-count="0" meta:page-count="3" meta:paragraph-count="60" meta:word-count="886" meta:character-count="6038" meta:non-whitespace-character-count="5215"/>
    <meta:user-defined meta:name="AppVersion">12.0000</meta:user-defined>
    <meta:user-defined meta:name="Created" meta:value-type="date">2024-08-23T00:00:00</meta:user-defined>
    <meta:user-defined meta:name="Creator">Microsoft® Word 2016</meta:user-defined>
    <meta:user-defined meta:name="DocSecurity" meta:value-type="float">0</meta:user-defined>
    <meta:user-defined meta:name="HyperlinksChanged" meta:value-type="boolean">false</meta:user-defined>
    <meta:user-defined meta:name="LastSaved" meta:value-type="date">2024-08-23T00:00:00</meta:user-defined>
    <meta:user-defined meta:name="LinksUpToDate" meta:value-type="boolean">false</meta:user-defined>
    <meta:user-defined meta:name="Producer" meta:value-type="string">Acrobat Pro 24 Paper Capture Plug-in</meta:user-defined>
    <meta:user-defined meta:name="ScaleCrop" meta:value-type="boolean">false</meta:user-defined>
    <meta:user-defined meta:name="ShareDoc" meta:value-type="boolean">false</meta:user-defined>
    <meta:template xlink:type="simple" xlink:actuate="onRequest" xlink:title="Normal" xlink:href=""/>
  </office:meta>
</office:document-meta>
</file>